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kapel op het voordakvlak van de woning, Molenstraat 113 2712XK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21-08-2026 een besluit verzonden op de aanvraag met zaaknummer 2026-105493 voor het plaatsen van een dakkapel op het voordakvlak van de woning op locatie Molenstraat 113 2712XK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965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05493</meta:user-defined>
    <meta:user-defined meta:name="DCTERMS.abstract">het plaatsen van een dakkapel op het voordakvlak van de woning</meta:user-defined>
    <dc:language>nl</dc:language>
    <meta:user-defined meta:name="OVERHEIDop.locatietype/OVERHEIDop.gebiedsmarkering">Vlak</meta:user-defined>
    <meta:user-defined meta:name="DC.title">Kennisgeving besluit Omgevingsvergunning voor het plaatsen van een dakkapel op het voordakvlak van de woning, Molenstraat 113 2712XK Zoeterme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53</meta:user-defined>
    <meta:user-defined meta:name="OVERHEIDop.GmbID/DC.identifier">gmb-2026-399653</meta:user-defined>
    <meta:user-defined meta:name="OVERHEIDop.versieInformatie"/>
  </office:meta>
</office:document-meta>
</file>