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optrekken van de voor- en zijgevel van de woning, Bloemstraat 10 1782LE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Bloemstraat 10 1782LE Den Helder, optrekken van de voor- en zijgevel van de woning</text:p>
            <text:p text:style-name="common-al">Verzenddatum: 21-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96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108</meta:user-defined>
    <meta:user-defined meta:name="DCTERMS.abstract">optrekken van de voor- en zijgevel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optrekken van de voor- en zijgevel van de woning, Bloemstraat 10 1782LE Den Helder</meta:user-defined>
    <meta:user-defined meta:name="DCTERMS.W3CDTF/DCTERMS.available">2026-08-25</meta:user-defined>
    <meta:user-defined meta:name="DCTERMS.W3CDTF/OVERHEIDop.jaargang">2026</meta:user-defined>
    <meta:user-defined meta:name="OVERHEIDop.publicationIssue">399642</meta:user-defined>
    <meta:user-defined meta:name="OVERHEIDop.GmbID/DC.identifier">gmb-2026-399642</meta:user-defined>
    <meta:user-defined meta:name="OVERHEIDop.versieInformatie"/>
  </office:meta>
</office:document-meta>
</file>