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lauwvinger Rally, Spinhuisplein (135000-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20 augustus 2026</text:span>, is een evenementenvergunning verleend voor het houden van de Blauwvinger Rally op <text:span text:style-name="nadrukvet">26 september 2026</text:span> met startpunt <text:span text:style-name="nadrukvet">Spinhuisplein</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6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Blauwvinger Rally, Spinhuisplein (135000-2026)</meta:user-defined>
    <meta:user-defined meta:name="DCTERMS.W3CDTF/DCTERMS.available">2026-08-25</meta:user-defined>
    <meta:user-defined meta:name="DCTERMS.W3CDTF/OVERHEIDop.jaargang">2026</meta:user-defined>
    <meta:user-defined meta:name="OVERHEIDop.publicationIssue">399636</meta:user-defined>
    <meta:user-defined meta:name="OVERHEIDop.GmbID/DC.identifier">gmb-2026-399636</meta:user-defined>
    <meta:user-defined meta:name="OVERHEIDop.versieInformatie"/>
  </office:meta>
</office:document-meta>
</file>