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jkerk – Zakelijke beschrijving anterieure overeenkomst Kantemarsweg 4 en 4a in Hoevelak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van Nijkerk maken bekend dat met de eigenaar van de percelen Kantemarsweg 4 en 4a in Hoevelaken (hierna initiatiefnemer) een overeenkomst is gesloten (ex. art. 13.22 en 16.138 van de Omgevingswet) voor het realiseren van 18 woningen waarvoor omgevingsvergunning voor een buitenplanse omgevingsplanactiviteit is ingediend.</text:p>
            <text:p text:style-name="al">Specifieke uitgangspunten van de overeenkomst zijn:</text:p>
            <text:list text:style-name="id1-3-2-2-1-4">
              <text:list-item text:style-override="id1-3-2-2-1-4-1">
                <text:number>•</text:number>
                <text:p text:style-name="al">De plankosten die samenhangen met de ontwikkeling zijn voor rekening van de initiatiefnemer;</text:p>
              </text:list-item>
              <text:list-item text:style-override="id1-3-2-2-1-4-2">
                <text:number>•</text:number>
                <text:p text:style-name="al">Eventuele tegemoetkoming in schade (planschade) is voor rekening van de initiatiefnemer;</text:p>
              </text:list-item>
              <text:list-item text:style-override="id1-3-2-2-1-4-3">
                <text:number>•</text:number>
                <text:p text:style-name="al">De gemeente draagt er zorg voor dat de benodigde [procedure] op voortvarende wijze de daartoe geëigende procedure doorloopt.</text:p>
              </text:list-item>
            </text:list>
            <text:p text:style-name="al">De initiatiefnemer en de gemeente hebben de overeenkomst ondertekend. Op basis van de overeenkomst is de economische uitvoerbaarheid van deze ontwikkeling geborgd. </text:p>
            <text:p text:style-name="tussenkopcur">Inzage </text:p>
            <text:p text:style-name="al">Een zakelijke omschrijving van de overeenkomst ligt van 27 augustus 2026 tot en met 9 september 2026 voor een ieder ter inzage. U kunt deze inzien in het gemeentehuis aan de Van ’t Hoffstraat 24 in Nijkerk, uitsluitend na het maken van een telefonische afspraak via telefoonnummer 033 247 22 22.</text:p>
            <text:p text:style-name="tussenkopcur">Zienswijzen </text:p>
            <text:p text:style-name="al">Tegen de anterieure overeenkomst kunnen geen bezwaren of zienswijzen worden ingediend.</text:p>
            <text:p text:style-name="al">Nijkerk, 26 augustus 2026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96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Nijkerk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ijkerk</meta:user-defined>
    <meta:user-defined meta:name="OVERHEID.Gemeente/DCTERMS.publisher">Nijkerk</meta:user-defined>
    <meta:user-defined meta:name="OVERHEID.TaxonomieBeleidsagendaDecentraal/OVERHEID.category">Ruimte en infrastructuur | Organisatie en beleid</meta:user-defined>
    <meta:user-defined meta:name="OVERHEIDop.referentienummer">2025W2601</meta:user-defined>
    <meta:user-defined meta:name="DCTERMS.abstract">Anterieure overeenkomst getekend t.b.v. ontwikkeling Kantemarsweg 4 in Hoevelaken</meta:user-defined>
    <dc:language>nl</dc:language>
    <meta:user-defined meta:name="OVERHEIDop.locatietype/OVERHEIDop.gebiedsmarkering">Adres</meta:user-defined>
    <meta:user-defined meta:name="DC.title">Gemeente Nijkerk – Zakelijke beschrijving anterieure overeenkomst Kantemarsweg 4 en 4a in Hoevelak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621</meta:user-defined>
    <meta:user-defined meta:name="OVERHEIDop.GmbID/DC.identifier">gmb-2026-399621</meta:user-defined>
    <meta:user-defined meta:name="OVERHEIDop.versieInformatie"/>
  </office:meta>
</office:document-meta>
</file>