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rwedeplein 13-1 1078N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met behoud van de woonfunctie</text:p>
            <text:p text:style-name="common-al">Zaakadres: Merwedeplein 13-1 1078NA Amsterdam</text:p>
            <text:p text:style-name="common-al">Datum ontvangst: 02-07-2026</text:p>
            <text:p text:style-name="common-al">Zaaknummer: Z2026-029215</text:p>
            <text:p text:style-name="common-al">DSO-nummer: 20260702012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6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215</meta:user-defined>
    <meta:user-defined meta:name="DCTERMS.abstract">vervangen van de kozijnen in de voorgevel met behoud van de woon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erwedeplein 13-1 1078NA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17</meta:user-defined>
    <meta:user-defined meta:name="OVERHEIDop.GmbID/DC.identifier">gmb-2026-399617</meta:user-defined>
    <meta:user-defined meta:name="OVERHEIDop.versieInformatie"/>
  </office:meta>
</office:document-meta>
</file>