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Ontheffing voor het plaatsen van een afvalcontainer op de aangelegen parkeerplaats van 14 oktober t/m 10 november 2026 naast de garage van Gaffel 16 te Nijkerk </text:p>
      <text:section text:name="zakelijke-mededeling_id1-3-2" text:style-name="zakelijke-mededeling">
        <text:section text:name="zakelijke-mededeling-tekst_id1-3-2-1" text:style-name="zakelijke-mededeling-tekst">
          <text:section text:name="tekst_id1-3-2-1-1" text:style-name="tekst">
            <text:p text:style-name="common-al">Op grond van artikel 2:10 de Algemene Plaatselijke Verordening Nijkerk 2021 is op 18 augustus 2026 een ontheffing (met kenmerk 2191700) verleend voor het plaatsen van een afvalcontainer van woensdag 14 oktober 2026 t/m dinsdag 10 november 2026 naast de garage van Gaffel 16 te Nijkerk op de aangelegen parkeerplaats.</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het kenmerk van de gemeente van de aanvraag: 2191700</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 - Ruitenb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9961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1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1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191700</meta:user-defined>
    <dc:language>nl</dc:language>
    <meta:user-defined meta:name="OVERHEIDop.locatietype/OVERHEIDop.gebiedsmarkering">Adres</meta:user-defined>
    <meta:user-defined meta:name="DC.title">Ontheffing voor het plaatsen van een afvalcontainer op de aangelegen parkeerplaats van 14 oktober t/m 10 november 2026 naast de garage van Gaffel 16 te Nijkerk</meta:user-defined>
    <meta:user-defined meta:name="DCTERMS.W3CDTF/DCTERMS.available">2026-08-25</meta:user-defined>
    <meta:user-defined meta:name="DCTERMS.W3CDTF/OVERHEIDop.jaargang">2026</meta:user-defined>
    <meta:user-defined meta:name="OVERHEIDop.publicationIssue">399616</meta:user-defined>
    <meta:user-defined meta:name="OVERHEIDop.GmbID/DC.identifier">gmb-2026-399616</meta:user-defined>
    <meta:user-defined meta:name="OVERHEIDop.versieInformatie"/>
  </office:meta>
</office:document-meta>
</file>