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Kaldenkerkerweg-Beckersweg V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lo bekend dat een melding is ontvangen voor het AMV252315.002 Kaldenkerkerweg 184 te venlo 1 op locatie Kaldenkerkerweg-Beckersweg te Venlo. De melding is geregistreerd onder zaaknummer Z2026-00007607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Het betreft het tijdelijk uitnemen van verontreinigde grond voor werkzaamheden aan kabels en leidingen. 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996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607</meta:user-defined>
    <meta:user-defined meta:name="DCTERMS.abstract">Betreft: Melding op locatie Kaldenkerkerweg-Beckersweg Venlo</meta:user-defined>
    <dc:language>nl</dc:language>
    <meta:user-defined meta:name="OVERHEIDop.locatietype/OVERHEIDop.gebiedsmarkering">Vlak</meta:user-defined>
    <meta:user-defined meta:name="DC.title">Kennisgeving ontvangst melding, Kaldenkerkerweg-Beckersweg Ven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15</meta:user-defined>
    <meta:user-defined meta:name="OVERHEIDop.GmbID/DC.identifier">gmb-2026-399615</meta:user-defined>
    <meta:user-defined meta:name="OVERHEIDop.versieInformatie"/>
  </office:meta>
</office:document-meta>
</file>