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vangen de beglazing aan de voorkant van de woning, Koningslaan 21, 3583GD Utrecht, GU-Z2026-00592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laan 21, 3583GD Utrecht</text:p>
            <text:p text:style-name="common-al">GU-Z2026-0059293</text:p>
            <text:p text:style-name="common-al">Toelichting: het vervangen de beglazing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6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293</meta:user-defined>
    <meta:user-defined meta:name="DCTERMS.abstract">Toelichting: het vervangen de beglazing aan de voorkant van de woning</meta:user-defined>
    <dc:language>nl</dc:language>
    <meta:user-defined meta:name="OVERHEIDop.locatietype/OVERHEIDop.gebiedsmarkering">Vlak</meta:user-defined>
    <meta:user-defined meta:name="DC.title">Verleende Omgevingsvergunning, het vervangen de beglazing aan de voorkant van de woning, Koningslaan 21, 3583GD Utrecht, GU-Z2026-0059293</meta:user-defined>
    <meta:user-defined meta:name="OVERHEIDop.datumEindeReactietermijn">2026-10-02</meta:user-defined>
    <meta:user-defined meta:name="OVERHEIDop.terinzageleggingBG">https://jeleefomgeving.nl/inzien/002220647/2e3e6188-c59b-481b-87fd-42015aaa251c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14</meta:user-defined>
    <meta:user-defined meta:name="OVERHEIDop.GmbID/DC.identifier">gmb-2026-399614</meta:user-defined>
    <meta:user-defined meta:name="OVERHEIDop.versieInformatie"/>
  </office:meta>
</office:document-meta>
</file>