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een incidentele festiviteit bij Korfbalvereniging Sparta op 28 augustus 2026 aan Nachtegaalsteeg 2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4:3 van de Algemene plaatselijke verordening Nijkerk 2021 is er op 20 augustus 2026 een goedkeuring (met kenmerk: 2196255) verleend ter gelegenheid van een incidentele festiviteit bij Korfbalvereniging Sparta welke plaatsvindt op zaterdag 28 augustus 2026 van 18:00 uur tot 00:30 uur aan de Nachtegaalsteeg 2 te Nijkerk.</text:p>
            <text:p text:style-name="common-al">
            <text:span text:style-name="nadrukvet">Documenten opvragen</text:span>
          </text:p>
            <text:p text:style-name="common-al">U kunt bij de gemeente Nijkerk de documenten met informatie over de ontheff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96255</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960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96255</meta:user-defined>
    <dc:language>nl</dc:language>
    <meta:user-defined meta:name="OVERHEIDop.locatietype/OVERHEIDop.gebiedsmarkering">Adres</meta:user-defined>
    <meta:user-defined meta:name="DC.title">Ontheffing voor een incidentele festiviteit bij Korfbalvereniging Sparta op 28 augustus 2026 aan Nachtegaalsteeg 2 te Nijkerk</meta:user-defined>
    <meta:user-defined meta:name="DCTERMS.W3CDTF/DCTERMS.available">2026-08-25</meta:user-defined>
    <meta:user-defined meta:name="DCTERMS.W3CDTF/OVERHEIDop.jaargang">2026</meta:user-defined>
    <meta:user-defined meta:name="OVERHEIDop.publicationIssue">399609</meta:user-defined>
    <meta:user-defined meta:name="OVERHEIDop.GmbID/DC.identifier">gmb-2026-399609</meta:user-defined>
    <meta:user-defined meta:name="OVERHEIDop.versieInformatie"/>
  </office:meta>
</office:document-meta>
</file>