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Eeghenstraat 93 1071EX Amsterdam</text:p>
      <text:section text:name="zakelijke-mededeling_id1-3-2" text:style-name="zakelijke-mededeling">
        <text:section text:name="zakelijke-mededeling-tekst_id1-3-2-1" text:style-name="zakelijke-mededeling-tekst">
          <text:section text:name="tekst_id1-3-2-1-1" text:style-name="tekst">
            <text:p text:style-name="common-al">Omschrijving: vernieuwen, veranderen en wijzigen van gebruik van het kantoorgebouw tot een eengezinswoning, waaronder aansluitend en in afwijking van de omgevingsvergunning Z2026-013703 d.d. 20 juli 2026 wordt interne indeling gewijzigd inclusief enkele constructieve ingrepen,  twee airco's en een kleine dak-verhoging worden op het platte dak van het gebouw geplaatst, de legale aanbouw aan achterzijde van begane grond en eerste verdieping met lage dakterrassen daarop wordt vernieuwd en veranderd en een schoorsteen aan de achterzijde gesloopt.     </text:p>
            <text:p text:style-name="common-al">Zaakadres: Van Eeghenstraat 93 1071EX Amsterdam</text:p>
            <text:p text:style-name="common-al">Datum ontvangst: 10-07-2026</text:p>
            <text:p text:style-name="common-al">Zaaknummer: Z2026-030611</text:p>
            <text:p text:style-name="common-al">DSO-nummer: 2026071001336</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6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611</meta:user-defined>
    <meta:user-defined meta:name="DCTERMS.abstract">vernieuwen, veranderen en wijzigen van gebruik van het kantoorgebouw tot een eengezinswo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an Eeghenstraat 93 1071EX Amsterdam</meta:user-defined>
    <meta:user-defined meta:name="DCTERMS.W3CDTF/DCTERMS.available">2026-08-25</meta:user-defined>
    <meta:user-defined meta:name="DCTERMS.W3CDTF/OVERHEIDop.jaargang">2026</meta:user-defined>
    <meta:user-defined meta:name="OVERHEIDop.publicationIssue">399607</meta:user-defined>
    <meta:user-defined meta:name="OVERHEIDop.GmbID/DC.identifier">gmb-2026-399607</meta:user-defined>
    <meta:user-defined meta:name="OVERHEIDop.versieInformatie"/>
  </office:meta>
</office:document-meta>
</file>