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Nathan Projects B.V. Atalantalaan 229 t/m 245, 389 t/m 319 in Middel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0 augustus 2026 hebben wij een melding ontvangen van Nathan Projects B.V., gelegen aan de Spoorstraat 23 in ‘t Harde.</text:p>
            <text:p text:style-name="common-al"/>
            <text:p text:style-name="common-al">Het gaat om een melding in het kader van het Besluit activiteiten leefomgeving (Bal), over aanleggen en in gebruik nemen van 25 gesloten bodemenergiesystemen op de locaties gelegen aan de Atalantalaan 229 t/m 245, 389 t/m 319 in Middelburg.</text:p>
            <text:p text:style-name="common-al"/>
            <text:p text:style-name="common-al">U kunt geen bezwaar maken of beroep aantekenen tegen een melding in het kader van het Bal. Ook is het niet mogelijk bezwaar te maken tegen deze mededeling. </text:p>
            <text:p text:style-name="common-al"/>
            <text:p text:style-name="common-al">Wanneer u vragen heeft over deze melding, kunt u contact opnemen met RUD Zeeland via frontoffice@rud-zeeland.nl of via telefoonnummer 085 - 0878331. Ook kunt u hier terecht voor een mondelinge toelichting en kopieën van de stukken.</text:p>
            <text:p text:style-name="common-al"/>
            <text:p text:style-name="common-al">De melding is geregistreerd onder nummer Z2026-00006955.</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9960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0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0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Middelburg</meta:user-defined>
    <meta:user-defined meta:name="OVERHEIDop.Rubriek/DC.type">omgevingsmeld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Melding Besluit activiteiten leefomgeving van Nathan Projects B.V. Atalantalaan 229 t/m 245, 389 t/m 319 in Middelburg.</meta:user-defined>
    <meta:user-defined meta:name="DCTERMS.W3CDTF/DCTERMS.available">2026-08-25</meta:user-defined>
    <meta:user-defined meta:name="DCTERMS.W3CDTF/OVERHEIDop.jaargang">2026</meta:user-defined>
    <meta:user-defined meta:name="OVERHEIDop.externeBijlage">Eindbrief Z2026-00006955|exb-2026-29920</meta:user-defined>
    <meta:user-defined meta:name="OVERHEIDop.externeBijlage">Vezoekpdf Z2026-00006955|exb-2026-29921</meta:user-defined>
    <meta:user-defined meta:name="OVERHEIDop.publicationIssue">399606</meta:user-defined>
    <meta:user-defined meta:name="OVERHEIDop.GmbID/DC.identifier">gmb-2026-399606</meta:user-defined>
    <meta:user-defined meta:name="OVERHEIDop.versieInformatie"/>
  </office:meta>
</office:document-meta>
</file>