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- te aanvaarden - evenement melding - 19-09-2026 Barbeque De Leste Cent  - Vlasven 91, 5464PN Veghel	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Meierijstad heeft op 21 augustus 2026 besloten om een aangevraagde evenement melding voor het adres Vlasven 91, 5464PN Veghel te aanvaarden. </text:p>
            <text:p text:style-name="common-al"/>
            <text:p text:style-name="common-al">
            <text:span text:style-name="nadrukvet"> Gegevens aanvraag</text:span>
          </text:p>
            <text:p text:style-name="common-al"> Omschrijving: 19-09-2026 Barbeque De Leste Cent </text:p>
            <text:p text:style-name="common-al"> Locatie: Vlasven 91, 5464PN Veghel</text:p>
            <text:p text:style-name="common-al"> Zaaknummer: MEV-2026-4001</text:p>
            <text:p text:style-name="common-al"> Verzenddatum van het besluit: 21-08-2026</text:p>
            <text:p text:style-name="common-al">
            <text:span text:style-name="nadrukvet"> Vragen? </text:span>
          </text:p>
            <text:p text:style-name="last-al">Wij hebben de aanvraag geregistreerd onder zaaknummer  MEV-2026-4001. Vermeld dit nummer alstublieft bij al uw correspondentie, zodat wij u sneller kunnen helpen.
Stuurt u ons een e-mail? Gebruik dan het adres info@meierijstad.nl en vergeet niet uw contactgegevens mee te sturen. Zo kunnen wij gemakkelijk contact met u opnemen indien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9960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0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0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MEV-2026-4001</meta:user-defined>
    <meta:user-defined meta:name="DCTERMS.abstract">Gemeente Meierijstad - te aanvaarden - evenement melding - 19-09-2026 Barbeque De Leste Cent  - Vlasven 91, 5464PN Veghel</meta:user-defined>
    <dc:language>nl</dc:language>
    <meta:user-defined meta:name="OVERHEIDop.locatietype/OVERHEIDop.gebiedsmarkering">Adres</meta:user-defined>
    <meta:user-defined meta:name="DC.title">Gemeente Meierijstad - te aanvaarden - evenement melding - 19-09-2026 Barbeque De Leste Cent  - Vlasven 91, 5464PN Vegh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605</meta:user-defined>
    <meta:user-defined meta:name="OVERHEIDop.GmbID/DC.identifier">gmb-2026-399605</meta:user-defined>
    <meta:user-defined meta:name="OVERHEIDop.versieInformatie"/>
  </office:meta>
</office:document-meta>
</file>