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gewijzigd uitvoeren van de constructie van een bijgebouw, Opwettenseweg 126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gewijzigd uitvoeren van de constructie van een bijgebouw</text:p>
            <text:p text:style-name="common-al">Locatie: Opwettenseweg 126 Nuenen</text:p>
            <text:p text:style-name="common-al">Ontvangen op: 18-08-2026</text:p>
            <text:p text:style-name="common-al">Zaaknummer: 08203831503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96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31503</meta:user-defined>
    <meta:user-defined meta:name="DCTERMS.abstract">het gewijzigd uitvoeren van de constructie van een bijgebouw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gewijzigd uitvoeren van de constructie van een bijgebouw, Opwettenseweg 126 Nuenen: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04</meta:user-defined>
    <meta:user-defined meta:name="OVERHEIDop.GmbID/DC.identifier">gmb-2026-399604</meta:user-defined>
    <meta:user-defined meta:name="OVERHEIDop.versieInformatie"/>
  </office:meta>
</office:document-meta>
</file>