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 van het ‘Omgevingsplan gemeente Haarlemmermeer’ vastgesteld, in de buurt van Boslaan 17 en Kruisweg 871 in Hoofddorp</text:p>
      <text:section text:name="zakelijke-mededeling_id1-3-2" text:style-name="zakelijke-mededeling">
        <text:section text:name="zakelijke-mededeling-tekst_id1-3-2-1" text:style-name="zakelijke-mededeling-tekst">
          <text:section text:name="tekst_id1-3-2-1-1" text:style-name="tekst">
            <text:p text:style-name="common-al">[De gemeenteraad van Haarlemmermeer heeft op 11 juni 2026 de wijziging van het ‘Omgevingsplan gemeente Haarlemmermeer’, bestaande uit het TAM-omgevingsplan Hoofdstuk 22a 'Hoofddorp Boslaan Kruisweg', vastgesteld. De wijziging heeft planidentificatie: NL.IMRO.0394.TAMhfdboslkruisw-C001</text:p>
            <text:p text:style-name="common-al">Het ontwerp-omgevingsplan heeft zes weken ter inzage gelegen. Binnen deze termijn zijn vijf zienswijzen ingediend, waarvan er één is ingetrokken. De vier zienswijzen zijn inhoudelijk beoordeeld en beantwoord in een nota van beantwoording. De zienswijzen geven geen reden tot aanpassing van het plan.</text:p>
            <text:p text:style-name="common-al">
            <text:span text:style-name="nadrukvet"/>
          </text:p>
            <text:p text:style-name="common-al">
            <text:span text:style-name="nadrukvet">Doel van de wijziging van het omgevingsplan</text:span>
          </text:p>
            <text:p text:style-name="common-al">De locatie ligt in de buurt van de adressen Boslaan 17 en Kruisweg 871 in Hoofddorp en was bestemd als bedrijventerrein. Het bedrijventerrein is verouderd. Een aantal gebouwen is in een slechte staat en staat leeg. </text:p>
            <text:p text:style-name="common-al">Het doel van het plan is het ontwikkelen van de locatie, van bedrijvigheid naar woningbouw. Het plan maakt het mogelijk om 37 grondgebonden woningen en 46 appartementen te realiseren. De ontwikkeling levert een bijdrage aan de behoefte aan woningen en aan een gedifferentieerd woningaanbod binnen Hoofddorp en de regio.</text:p>
            <text:p text:style-name="common-al">
            <text:span text:style-name="nadrukvet"/>
          </text:p>
            <text:p text:style-name="common-al">
            <text:span text:style-name="nadrukvet">Rectificatie </text:span>
          </text:p>
            <text:p text:style-name="common-al">Dit TAM-omgevingsplan is eerder in het gemeenteblad gepubliceerd op donderdag 13 augustus 2026. En het was digitaal al in te zien vanaf 14 augustus 2026 op ‘Regels op de kaart’ in het Omgevingsloket. Daarbij was abusievelijk één bijlage niet toegevoegd. Dit is aangepast zodat de bijlage nu wel is in te zien. Omdat het plan niet compleet was in te zien, wordt het nu opnieuw gepubliceerd.</text:p>
            <text:p text:style-name="common-al">
            <text:span text:style-name="nadrukvet"/>
          </text:p>
            <text:p text:style-name="common-al">
            <text:span text:style-name="nadrukvet">U kunt de stukken inzien </text:span>
          </text:p>
            <text:p text:style-name="common-al">Digitaal Ga naar <text:a xlink:href="https://omgevingswet.overheid.nl/regels-op-de-kaart?session=3566b9c1-1a68-402c-a652-dd5f94f69af3" xlink:type="simple">Regels op de kaart - Omgevingsloket</text:a> en kies ‘regels op de kaart’. U komt dan direct bij het plan. Door op de naam van het plan te klikken, kunt u de inhoud van het plan en de bijlagen bekijken.</text:p>
            <text:p text:style-name="common-al">Op afspraak U kunt ook langskomen in het gemeentekantoor Beukenhorst in Hoofddorp op het adres Taurusavenue 100. Dat kan op werkdagen tussen 9:00 en 17:00 uur. Een afspraak maakt u via 0900–1852.</text:p>
            <text:p text:style-name="common-al">De periode dat u de stukken kunt inzien begint op 26 augustus 2026 en duurt tot en met 6 oktober.</text:p>
            <text:p text:style-name="common-al">
            <text:span text:style-name="nadrukvet"/>
          </text:p>
            <text:p text:style-name="common-al">
            <text:span text:style-name="nadrukvet">Bent u het niet eens met het besluit?</text:span>
          </text:p>
            <text:p text:style-name="common-al">Tegen dit besluit staat beroep open bij de Afdeling bestuursrechtspraak van de Raad van State. Schrijf daarvoor een beroepsschrift met de reden waarom u het niet eens bent met het besluit. Dit kunt u indienen op twee manieren:</text:p>
            <text:p text:style-name="common-al">Schriftelijk Stuur uw beroepsschrift per post naar de Afdeling bestuursrechtspraak van de Raad van State, postbus 20019, 2500 EA Den Haag; of</text:p>
            <text:p text:style-name="common-al">Digitaal Gebruik het formulier op <text:a xlink:href="https://www.raadvanstate.nl/bestuursrechtspraak-procederen/procederen/burger/" xlink:type="simple">Burger | Raad van State</text:a> van de Raad van State om uw beroepsschrift te versturen. Dit is alleen voor burgers. </text:p>
            <text:p text:style-name="common-al">Als belanghebbende kunt u altijd beroep instellen, ook als u geen zienswijze heeft ingediend op het ontwerp-omgevingsplan. </text:p>
            <text:p text:style-name="common-al">Als niet-belanghebbende kunt u alleen beroep instellen als u: </text:p>
            <text:list text:style-name="id1-3-2-1-1-22">
              <text:list-item text:style-override="id1-3-2-1-1-22-1">
                <text:number>1.</text:number>
                <text:p text:style-name="al">Wel een zienswijze tegen het ontwerp-omgevingsplan heeft ingediend; of </text:p>
              </text:list-item>
              <text:list-item text:style-override="id1-3-2-1-1-22-2">
                <text:number>2.</text:number>
                <text:p text:style-name="al">Kan aantonen dat u redelijkerwijs niet in staat bent geweest om een zienswijze in te dienen.</text:p>
              </text:list-item>
            </text:list>
            <text:p text:style-name="common-al">De termijn om <text:span text:style-name="nadrukondlijn">beroep</text:span> in te stellen loopt van 27 augustus <text:span text:style-name="nadrukondlijn">tot en met 7 oktober 2026</text:span>. Voor het behandelen van uw beroep betaalt u griffierecht.</text:p>
            <text:p text:style-name="common-al">
            <text:span text:style-name="nadrukvet"/>
          </text:p>
            <text:p text:style-name="common-al">
            <text:span text:style-name="nadrukvet">Wanneer treedt het besluit in werking?</text:span>
          </text:p>
            <text:p text:style-name="common-al">De wijziging van het omgevingsplan treedt vier weken na deze publicatie in werking. Dat is op 21 september 2026.</text:p>
            <text:p text:style-name="common-al">Hebt u beroep ingesteld en wilt u de inwerkingtreding tijdelijk tegenhouden? Dan kunt u de voorzieningenrechter van de Afdeling bestuursrechtspraak van de Raad van State vragen om een voorlopige voorziening te treffen. Met een voorlopige voorziening kan de voorzieningenrechter een tijdelijke regeling treffen voor de periode dat uw beroep in behandeling is.</text:p>
            <text:p text:style-name="common-al">Het indienen van een voorlopige voorziening zorgt er niet automatisch voor dat een omgevingsplan voorlopig niet mag worden uitgevoerd. Dat gebeurt pas als de voorzieningenrechter een verzoek om voorlopige voorziening geheel of gedeeltelijk toewijst. </text:p>
            <text:p text:style-name="common-al">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96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Haarlemmermeer</meta:user-defined>
    <meta:user-defined meta:name="OVERHEID.Informatietype/DC.type">officiële publicatie</meta:user-defined>
    <meta:user-defined meta:name="OVERHEIDop.Rubriek/DC.type">ruimtelijk plan of omgevingsdocument</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imtelijkplan/OVERHEIDop.bekendmakingBetreffendePlan">NL.IMRO.0394.TAMhfdboslkruisw-C001</meta:user-defined>
    <meta:user-defined meta:name="OVERHEIDop.Plansoort/OVERHEIDop.plansoort">bestemmings- of omgevingsplan</meta:user-defined>
    <dc:language>nl</dc:language>
    <meta:user-defined meta:name="OVERHEIDop.locatietype/OVERHEIDop.gebiedsmarkering">Adres</meta:user-defined>
    <meta:user-defined meta:name="DC.title">Wijziging van het ‘Omgevingsplan gemeente Haarlemmermeer’ vastgesteld, in de buurt van Boslaan 17 en Kruisweg 871 in Hoofddorp</meta:user-defined>
    <meta:user-defined meta:name="DCTERMS.W3CDTF/DCTERMS.available">2026-08-25</meta:user-defined>
    <meta:user-defined meta:name="DCTERMS.W3CDTF/OVERHEIDop.jaargang">2026</meta:user-defined>
    <meta:user-defined meta:name="OVERHEIDop.publicationIssue">399603</meta:user-defined>
    <meta:user-defined meta:name="OVERHEIDop.GmbID/DC.identifier">gmb-2026-399603</meta:user-defined>
    <meta:user-defined meta:name="OVERHEIDop.versieInformatie"/>
  </office:meta>
</office:document-meta>
</file>