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oor Flora en visserijdagen op de locatie Havenkade 1 te Den Oever, zaaknummer Z-619221</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evenementenvergunning verleend. De gemeente geeft hiermee toestemming voor Flora en visserijdagen op de locatie Havenkade 1 te Den Oever.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1 okto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959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9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9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Evenementenvergunning voor Flora en visserijdagen op de locatie Havenkade 1 te Den Oever, zaaknummer Z-619221</meta:user-defined>
    <meta:user-defined meta:name="DCTERMS.W3CDTF/DCTERMS.available">2026-08-25</meta:user-defined>
    <meta:user-defined meta:name="DCTERMS.W3CDTF/OVERHEIDop.jaargang">2026</meta:user-defined>
    <meta:user-defined meta:name="OVERHEIDop.publicationIssue">399599</meta:user-defined>
    <meta:user-defined meta:name="OVERHEIDop.GmbID/DC.identifier">gmb-2026-399599</meta:user-defined>
    <meta:user-defined meta:name="OVERHEIDop.versieInformatie"/>
  </office:meta>
</office:document-meta>
</file>