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van 6 objecten 12 augustus t/m 18 december 2026 - Raai, ter hoogte van Westerwird 1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Raai, ter hoogte van Westerwird 1 Drachten, het plaatsen van 6 objecten 12 augustus t/m 18 december 2026, Z2026-00002423, datum bekendmaking: 21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958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8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8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423</meta:user-defined>
    <meta:user-defined meta:name="DCTERMS.abstract">Verleende omgevingsvergunning, Raai, ter hoogte van Westerwird 1 Drachten, het plaatsen van 6 objecten 12 augustus t/m 18 december 2026, zaaknummer: Z2026-00002423, datum bekendmaking: 21 augustus 2026</meta:user-defined>
    <dc:language>nl</dc:language>
    <meta:user-defined meta:name="OVERHEIDop.locatietype/OVERHEIDop.gebiedsmarkering">Vlak</meta:user-defined>
    <meta:user-defined meta:name="DC.title">Gemeente Smallingerland - verlening omgevingsvergunning - het plaatsen van 6 objecten 12 augustus t/m 18 december 2026 - Raai, ter hoogte van Westerwird 1 Drachten</meta:user-defined>
    <meta:user-defined meta:name="DCTERMS.W3CDTF/DCTERMS.available">2026-08-25</meta:user-defined>
    <meta:user-defined meta:name="DCTERMS.W3CDTF/OVERHEIDop.jaargang">2026</meta:user-defined>
    <meta:user-defined meta:name="OVERHEIDop.publicationIssue">399588</meta:user-defined>
    <meta:user-defined meta:name="OVERHEIDop.GmbID/DC.identifier">gmb-2026-399588</meta:user-defined>
    <meta:user-defined meta:name="OVERHEIDop.versieInformatie"/>
  </office:meta>
</office:document-meta>
</file>