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15-9-2026, gebruiken openbare weg voor koffiedag, Complex Deken Baekershof, 5482JK Schijndel  - Complex Deken Baekershof, 5482JK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1 augustus 2026 besloten om een aangevraagde ontheffing behandelen voor het adres Complex Deken Baekershof, 5482JK Schijndel te verlenen. </text:p>
            <text:p text:style-name="common-al"/>
            <text:p text:style-name="common-al">
            <text:span text:style-name="nadrukvet"> Gegevens aanvraag</text:span>
          </text:p>
            <text:p text:style-name="common-al"> Omschrijving: 15-9-2026, gebruiken openbare weg voor koffiedag, Complex Deken Baekershof, 5482JK Schijndel </text:p>
            <text:p text:style-name="common-al"> Locatie: Complex Deken Baekershof, 5482JK Schijndel</text:p>
            <text:p text:style-name="common-al"> Zaaknummer: OH-2026-3963</text:p>
            <text:p text:style-name="common-al"> Verzenddatum van het besluit: 2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96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5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963</meta:user-defined>
    <meta:user-defined meta:name="DCTERMS.abstract">Gemeente Meierijstad - te verlenen - ontheffing behandelen - 15-9-2026, gebruiken openbare weg voor koffiedag, Complex Deken Baekershof, 5482JK Schijndel  - Complex Deken Baekershof, 5482JK Schijndel</meta:user-defined>
    <dc:language>nl</dc:language>
    <meta:user-defined meta:name="OVERHEIDop.locatietype/OVERHEIDop.gebiedsmarkering">Punt</meta:user-defined>
    <meta:user-defined meta:name="DC.title">Gemeente Meierijstad - te verlenen - ontheffing behandelen - 15-9-2026, gebruiken openbare weg voor koffiedag, Complex Deken Baekershof, 5482JK Schijndel  - Complex Deken Baekershof, 5482JK Schijndel</meta:user-defined>
    <meta:user-defined meta:name="DCTERMS.W3CDTF/DCTERMS.available">2026-08-25</meta:user-defined>
    <meta:user-defined meta:name="DCTERMS.W3CDTF/OVERHEIDop.jaargang">2026</meta:user-defined>
    <meta:user-defined meta:name="OVERHEIDop.publicationIssue">399586</meta:user-defined>
    <meta:user-defined meta:name="OVERHEIDop.GmbID/DC.identifier">gmb-2026-399586</meta:user-defined>
    <meta:user-defined meta:name="OVERHEIDop.versieInformatie"/>
  </office:meta>
</office:document-meta>
</file>