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afwijken omgevingsplan voor toevoegen kantoor met baliefunctie, Schuurmanstraat 39 8011KC Zwolle [Zaaknummer 0193ESUITE126915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
          </text:p>
            <text:p text:style-name="common-al">
            <text:span text:style-name="nadrukvet">Locatie:</text:span> Schuurmanstraat 39 8011KC Zwolle</text:p>
            <text:p text:style-name="common-al">
            <text:span text:style-name="nadrukvet">Zaakomschrijving:</text:span> het afwijken van het omgevingsplan voor het toevoegen van kantoor met baliefunctie</text:p>
            <text:p text:style-name="common-al">
            <text:span text:style-name="nadrukvet">Zaaknummer:</text:span> 0193ESUITE126915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26915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9958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8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8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193ESUITE1269152026</meta:user-defined>
    <meta:user-defined meta:name="DCTERMS.abstract">het afwijken van het omgevingsplan voor het toevoegen van kantoor met baliefunc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afwijken omgevingsplan voor toevoegen kantoor met baliefunctie, Schuurmanstraat 39 8011KC Zwolle [Zaaknummer 0193ESUITE1269152026]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85</meta:user-defined>
    <meta:user-defined meta:name="OVERHEIDop.GmbID/DC.identifier">gmb-2026-399585</meta:user-defined>
    <meta:user-defined meta:name="OVERHEIDop.versieInformatie"/>
  </office:meta>
</office:document-meta>
</file>