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f6385259-622d-4756-9bc2-3adf70e34272.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meente Amersfoort, wijk Leusderkwartier: het instellen van een onverplicht fietspad op de Bosweg tussen de Arnhemseweg-Zuid en de Zandbergenlaan. </text:p>
      <text:section text:name="regeling_id1-3-2" text:style-name="regeling">
        <text:section text:name="aanhef_id1-3-2-1" text:style-name="aanhef">
          <text:section text:name="context_id1-3-2-1-1" text:style-name="context">
            <text:p text:style-name="context.al">
            <text:span text:style-name="nadrukcur">Zaak nr. 589094</text:span>
          </text:p>
            <text:p text:style-name="context_bottom"/>
          </text:section>
          <text:p text:style-name="aanhef_wie">Burgemeester en wethouders, </text:p>
          <text:section text:name="considerans_id1-3-2-1-3" text:style-name="considerans">
            <text:p text:style-name="considerans.al">
            <text:span text:style-name="nadrukvet">INLEIDING </text:span>
          </text:p>
            <text:p text:style-name="considerans.al">
            <text:span text:style-name="nadrukvet">Bevoegdheid: </text:span>
          </text:p>
            <text:p text:style-name="considerans.al">Op grond van artikel 18, eerste lid, onder d, van de Wegenverkeerswet 1994 is het college van burgemeester en wethouders van de gemeente Amersfoort bevoegd dit verkeersbesluit te nemen. Op 21 februari 2024 is deze bevoegdheid in het Bevoegdhedenbesluit Gemeente Amersfoort 2024 door het college van burgemeester en wethouders gemandateerd aan de afdelingsmanager Stad en Ontwikkeling. </text:p>
            <text:p text:style-name="considerans.al">
            <text:span text:style-name="nadrukvet">OVERWEGINGEN TEN AANZIEN VAN HET BESLUIT </text:span>
          </text:p>
            <text:p text:style-name="considerans.al">
            <text:span text:style-name="nadrukvet">Besluitverplichting </text:span>
          </text:p>
            <text:p text:style-name="considerans.al">Op grond van artikel 15 van de Wegenverkeerswet 1994 (WVW 1994) dient er in de volgende gevallen een verkeersbesluit te worden genomen: </text:p>
            <text:p text:style-name="considerans.al">- De plaatsing of verwijdering van verkeerstekens opgenomen in artikel 12 van het Besluit Administratieve Bepalingen inzake het Wegverkeer (BABW), en onderborden voor zover daardoor een gebod of verbod ontstaat of wordt gewijzigd. </text:p>
            <text:p text:style-name="considerans.al">- Maatregelen op of aan de weg tot een wijziging van de inrichting van de weg of het aanbrengen of verwijderen van voorzieningen ter regeling van het verkeer, indien de maatregelen leiden tot een beperking of uitbreiding van het aantal categorieën weggebruikers dat van een weg of weggedeelte gebruik kan maken. </text:p>
            <text:p text:style-name="considerans.al">
            <text:span text:style-name="nadrukvet">Procedure </text:span>
          </text:p>
            <text:p text:style-name="considerans.al">Conform artikel 24 van het Besluit administratieve bepalingen inzake het wegverkeer is er overleg geweest met de politie. </text:p>
            <text:p text:style-name="considerans.al">
            <text:span text:style-name="nadrukvet">Motivering </text:span>
          </text:p>
            <text:p text:style-name="considerans.al">De Bosweg is gelegen binnen de bebouwde kom van Amersfoort en is in beheer bij de gemeente Amersfoort. Deze weg is als bedoeld in artikel 1, lid 1 onder b van de Wegenverkeerswet 1994. De gemeentelijke wegencategorisering van Amersfoort sluit aan op de categorisering zoals bedoeld in het landelijke beleid Duurzaam Veilig Wegverkeer. De Bosweg is gecategoriseerd als gebiedsontsluitingsweg met een maximumsnelheid van 30 km/h (GOW-30) binnen de bebouwde kom. Een GOW-30 is een gebiedsontsluitingsweg die een  belangrijke functie heeft voor het verkeer, maar waarop een maximumsnelheid van 30 km/u toegepast wordt vanwege aanwezige verblijfsfuncties langs deze weg, of omdat veel langzaam verkeer, zoals fietsers en voetgangers, gebruik maakt van de weg. Het instellen van de maximumsnelheid van 30 km/h is vastgesteld in het gepubliceerde verkeersbesluit in het Gemeenteblad op 25 september 2025, met registratienummer 416261.</text:p>
            <text:p text:style-name="considerans.al">In de ‘Handreiking voorlopige inrichtingskenmerken GOW-30’ van het CROW, worden algemene uitgangs- en aandachtspunten met betrekking tot de inrichting van een GOW-30 weg benoemd, zoals een vorm van voorrang op een GOW-30 en fietsvoorzieningen. </text:p>
            <text:p text:style-name="considerans.al">De Bosweg loopt door het Leusderkwartier en is een van de wegen waarop in genoemd besluit een maximumsnelheid van 30 km/h is ingesteld. Middels twee verkeersbesluiten zijn verkeersmaatregelen beschreven waarmee de Bosweg in overeenstemming wordt gebracht met de inrichtingskenmerken behorende bij een GOW-30.</text:p>
            <text:p text:style-name="considerans.al">Door middel van het aanbrengen van markering op de rijbaan zijn tussen de Arnhemseweg-Zuid en de Celsiusstraat fietsstroken aangelegd en is het fiets/bromfietspad tussen de Zandbergenlaan en Arnhemseweg-Zuid opgeheven. In de onderstaande verkeersbesluiten zijn de uit deze herinrichting voortvloeiende verkeersmaatregelen beschreven.</text:p>
            <text:p text:style-name="considerans.al">Het betreft de in het Gemeenteblad gepubliceerde verkeersbesluiten:</text:p>
            <text:p text:style-name="considerans.al">- Nr. 563457 d.d. 23 december 2025, getiteld: ‘Verkeersbesluit gemeente Amersfoort wijk Leusderkwartier: het aanwijzen van fietsstroken op de Bosweg’ en</text:p>
            <text:p text:style-name="considerans.al">- Nr. 563120 d.d. 23 december 2025, getiteld: ‘Verkeersbesluit gemeente Amersfoort, wijk Leusderkwartier: het instellen van fietsstroken en het verwijderen van een vrijliggend fiets/bromfietspad op de Bosweg’.</text:p>
            <text:p text:style-name="considerans.al">Sinds het verwijderen van het fietspad hebben de Johannes Calvijnschool en de Gereformeerde Gemeente Elimkerk aandacht gevraagd voor de fietsveiligheid op de Bosweg en de Arnhemseweg-Zuid. Waar fietsers de Zandbergenlaan voorheen konden bereiken via de geregelde oversteekplaats op de Arnhemseweg-Zuid en het vrijliggende fietspad op de Bosweg, zijn zij nu aangewezen op de rijbaan van de Bosweg. Om de Zandbergenlaan te bereiken, moeten fietsers zich nu mengen met het gemotoriseerde verkeer op de Bosweg en een afslaande beweging naar de Zandbergenlaan maken tussen het gemotoriseerd verkeer door. </text:p>
            <text:p text:style-name="considerans.al">Op 22 april 2026 is door de gemeenteraad een motie aangenomen waarin wordt uitgesproken dat het verwijderen van het fiets/bromfietspad op de Bosweg heeft geleid tot een verslechtering van de fietsveiligheid. Volgens de motie is de nieuwe situatie onduidelijk voor zowel fietsers als automobilisten en ontstaan er potentieel gevaarlijke situaties, met name voor schoolgaande kinderen. De raad heeft het college daarom verzocht om de verkeerssituatie op korte termijn in overleg met betrokken partijen veiliger te maken voor alle verkeersdeelnemers. </text:p>
            <text:p text:style-name="considerans.al">De gemeente Amersfoort heeft het advies- en detacheringsbureau Ontwerp en Verkeer b.v. gevraagd om te onderzoeken op welke wijze de fietsveiligheid op de Bosweg en de Arnhemseweg-Zuid kan worden verbeterd. Het doel van dit onderzoek is om verschillende inrichtingsvarianten in beeld te brengen en te beoordelen op hun bijdrage aan een veiligere fietsomgeving. Daarbij is niet alleen gekeken naar de effecten op de verkeersveiligheid, maar ook naar de gevolgen voor de verkeersafwikkeling, de ruimtelijke inpassing, de toekomstbestendigheid en de realisatiekosten. De primaire doelstelling van dit onderzoek is het verbeteren van de fietsveiligheid op de Bosweg en de Arnhemseweg-Zuid. Hierbij is bijzondere aandacht uitgegaan naar de fietsroutes van en naar de Johannes Calvijnschool en de andere voorzieningen op het Waterdaal. De verkeerssituatie dient voor fietsers en in het bijzonder voor schoolgaande kinderen veilig, herkenbaar en begrijpelijk te zijn. De weginrichting moet bijdragen aan het verminderen van potentiële conflicten tussen fietsers en gemotoriseerd verkeer. </text:p>
            <text:p text:style-name="considerans.al">Door het bureau zijn op basis van beschreven uitgangspunten vijf uitvoeringsvarianten onderzocht en beoordeeld. De bevindingen zijn middels een rapportage ‘Verkeersonderzoek Bosweg - Arnhemseweg-Zuid’ in juni 2026 aan de gemeente aangeboden. Door de gemeente is gekozen voor een relatief snel realiseerbare en kosteneffectieve maatregel; de in het rapport beschreven ‘variant 1’. Deze variant voorziet in het aanleggen van een vrijliggend fietspad aan de zuidzijde van de Bosweg, tussen de Arnhemseweg-Zuid en de oostelijke zijtak van de Zandbergenlaan. Daarnaast wordt op de geregelde oversteekplaats over de Arnhemseweg-Zuid weer fietsverkeer in twee richtingen mogelijk gemaakt. Door het aanleggen van het fietspad en het aanpassen van de oversteekplaats kunnen fietsers de Arnhemseweg-Zuid via de geregelde oversteekplaats oversteken en vervolgens via het fietspad naar de Zandbergenlaan rijden. Hierdoor ontstaat een vrijliggende fietsvoorziening verbinding tussen enerzijds de Arnhemseweg-Zuid en anderzijds de Zandbergenlaan en het Waterdaal. Het fietspad wordt aangewezen als een onverplicht fietspad. Op het wegvak van de Bosweg tussen de Wolvenstraat en de Arnhemseweg-Zuid zijn in deze variant zowel een vrijliggend onverplicht fietspad als fietsstroken op de rijbaan aanwezig. Hoewel de aanwezigheid van zowel een vrijliggend onverplicht fietspad als fietsstroken op de rijbaan ongebruikelijk kan lijken, leidt dit naar verwachting niet tot noemenswaardige knelpunten. In de nieuwe situatie kunnen fietsers ook gebruik blijven maken van de rijbaan van de Bosweg, die deel uitmaakt van de doorgaande fietsroute over de Bosweg. Ook bromfietsers blijven gebruikmaken van de rijbaan. De verkeersstructuur voor het gemotoriseerde verkeer blijft in deze variant ongewijzigd. Voor fietsers wordt de fietsstructuur uitgebreid door de toevoeging van het vrijliggende onverplicht fietspad.</text:p>
            <text:p text:style-name="considerans.al">Deze variant draagt bij aan een verbetering van de fietsveiligheid op de Bosweg en de Arnhemseweg-Zuid. Door de aanleg van het onverplicht fietspad worden fietsers tussen de Arnhemseweg-Zuid en de Zandbergenlaan gescheiden afgewikkeld van het gemotoriseerde verkeer. Hierdoor ontstaat een vrijliggende fietsverbinding voor onder andere scholieren. </text:p>
            <text:p text:style-name="considerans.al">Op het overige deel van de Bosweg blijven de eerder aangebrachte verkeersmaatregelen in stand. Die maatregelen versterken het verkeersbeeld van een GOW-30 en bieden, in overeenstemming met de uitgangspunten van een GOW-30, aan het doorgaande langzaam verkeer voldoende ruimte voor een verkeersveilig gebruik van de weg. De in dit verkeersbesluit beschreven maatregel richt zich op de aanleg van een vrijliggende fietsvoorziening tussen de Arnhemseweg-Zuid en de Zandbergenlaan. De maatregel beoogt vooral het verbeteren van de route voor schoolgaande fietsers.</text:p>
            <text:p text:style-name="considerans.al">Gezien voorgaande wordt door de gemeente een in twee richtingen bereden onverplicht fietspad langs de Bosweg tussen de Arnhemseweg-Zuid en het kruispunt met de Wolvenstraat / oostelijke aansluiting van de Zandbergenlaan aangelegd. Dit onverplicht fietspad sluit aan op het fiets/bromfietspad langs de Arnhemseweg-Zuid overeenkomstig de voormalige verkeerssituatie. Het sluit op het kruispunt met de Zandbergenlaan aan op de bestaande ontsluiting van de Zandbergenlaan. Ter hoogte van het kruispunt van de Bosweg met de Wolvenstraat / oostelijke aansluiting van de Zandbergenlaan eindigt het onverplicht fietspad en sluit deze aan op de rijbaan van de Bosweg en op de rijbaan van de Zandbergenlaan.</text:p>
            <text:p text:style-name="considerans.al">Het in twee richtingen bereden onverplicht fietspad wordt aangeduid met borden G13 van bijlage 1 van het RVV 1990 en een onderbroken asstreep. Middels zelfstandige haaientanden wordt een voorrangsregeling ingesteld waarbij door bestuurders op dit onverplicht fietspad voorrang moet worden verleend aan bestuurders rijdende op het fiets/bromfietspad langs de Arnhemseweg-Zuid en anderzijds, door bestuurders die naderen vanaf de Zandberglaan, aan bestuurders rijdende op de Bosweg, ondersteund met bord B6 van bijlage 1 van het RVV 1990. Voor bestuurders die vanuit de richting van de Wolvenstraat het onverplicht fietspad naderen wordt eveneens middels zelfstandige haaientanden een voorrangsregeling ten opzichte van bestuurders op het onverplicht fietspad ingesteld. Een en ander zoals beschreven in artikel 80 RVV 1990, namelijk: ‘Haaientanden hebben de volgende betekenis: de bestuurders moeten voorrang verlenen aan bestuurders op de kruisende weg’.</text:p>
            <text:p text:style-name="considerans.al">Gelet op artikel 12 van het BABW geschiedt het plaatsen van bord G13 van bijlage 1 van het RVV 1990 en het aanbrengen van zelfstandige haaientanden krachtens een verkeersbesluit. </text:p>
            <text:p text:style-name="considerans.al">
            <text:span text:style-name="nadrukvet">Belangenafweging </text:span>
          </text:p>
            <text:p text:style-name="considerans.al">Gelet op artikel 2 van de WVW 1994 strekken de hiervoor genoemde verkeersmaatregelen tot het verzekeren van de veiligheid op de weg en het beschermen van weggebruikers en passagiers. Het zoveel mogelijk waarborgen van de vrijheid van het verkeer komt hiermee in het geding. Het verzekeren van de veiligheid op de weg en het beschermen van weggebruikers en passagiers wordt van groter belang geacht dan het waarborgen van de vrijheid van het verkeer omdat deze variant bijdraagt aan een verbetering van de fietsveiligheid op de Bosweg en de Arnhemseweg-Zuid. Door de aanleg van het fietspad worden fietsers tussen de Arnhemseweg-Zuid en de Zandbergenlaan gescheiden afgewikkeld van het gemotoriseerde verkeer. Hierdoor ontstaat een veilige fietsverbinding voor onder andere scholieren.</text:p>
            <text:p text:style-name="considerans.al">Door het verwijderen van het fiets/bromfietspad langs de Bosweg is ruimte gecreëerd voor een groenstrook met ecologische waarde. Het behoud van de ruimtelijke kwaliteit en ecologische waarden is een belangrijk uitgangspunt bij de uitwerking van maatregelen geweest. De thans gekozen oplossing voor de geschetste verkeersproblematiek geeft een goede balans tussen verkeersveiligheid, leefbaarheid en vergroening. </text:p>
            <text:p text:style-name="considerans.al">Het treffen van genoemde verkeersmaatregelen is een normale maatschappelijke ontwikkeling waarmee een ieder kan worden geconfronteerd en waarvan de nadelige gevolgen in beginsel voor rekening van betrokkenen behoren te blijven. </text:p>
            <text:p text:style-name="considerans.al">De in dit verkeersbesluit genoemde maatregelen leiden niet tot een toename van de geluidsbelasting afkomstig van wegverkeerslawaai, zoals bedoeld in artikel 21a van het BABW, op geluidsgevoelige gebouwen. </text:p>
            <text:p text:style-name="considerans.al">
            <text:span text:style-name="nadrukvet">Advies politie </text:span>
          </text:p>
            <text:p text:style-name="considerans.al">De gemandateerde verkeersspecialist van de politie Midden-Nederland heeft positief/negatief geadviseerd over voorgenomen maatregelen in dit verkeersbesluit. </text:p>
            <text:p text:style-name="considerans.al">
            <text:span text:style-name="nadrukvet">BESLUIT </text:span>
          </text:p>
            <text:p text:style-name="considerans.al">Op grond van voorgaande overwegingen is de gemeente tot het besluit gekomen om: </text:p>
            <text:p text:style-name="considerans.al">- Door middel van het plaatsen van borden G13 van bijlage 1 van het RVV 1990 een in twee richtingen bereden onverplicht fietspad in te stellen langs de Bosweg, tussen de Arnhemseweg-Zuid en de Zandbergenlaan; </text:p>
            <text:p text:style-name="considerans.al">- Door middel van het op het wegdek van het onverplicht fietspad langs de Bosweg aanbrengen van haaientanden als gedefinieerd in artikel 1 RVV 1990 een voorrangsregeling in te stellen op:</text:p>
            <text:p text:style-name="considerans.al">1. het kruispunt van het onverplicht fietspad met het fiets/bromfietspad langs de Arnhemseweg-Zuid, en;</text:p>
            <text:p text:style-name="considerans.al">2. het kruispunt van het onverplicht fietspad met het kruispunt Bosweg/Wolvenstraat, ondersteund met bord B6 van bijlage 1 van het RVV 1990.</text:p>
            <text:p text:style-name="considerans.al">- Een en ander overeenkomstig onderstaande situatieschets. </text:p>
            <text:p text:style-name="considerans.al">
            <text:span text:style-name="nadrukvet">Situatieschets </text:span>
          </text:p>
            <text:p text:style-name="considerans.al">
            <draw:frame><draw:text-box><text:section text:name="plaatje_id1-3-2-1-3-43-1" text:style-name="plaatje">
              <text:p text:style-name="illustratie_id1-3-2-1-3-43-1-1"><draw:frame draw:style-name="illustratie_id1-3-2-1-3-43-1-1" text:anchor-type="paragraph" svg:width="80mm" svg:height="45.599999999999994mm"><draw:image xlink:href="Pictures/Afbeelding1if6385259-622d-4756-9bc2-3adf70e34272.jpg" xlink:type="simple"/></draw:frame></text:p>
            </text:section></draw:text-box></draw:frame>
          </text:p>
            <text:p text:style-name="considerans.al">
            <text:span text:style-name="nadrukvet">Inwerkingtreding </text:span>
          </text:p>
            <text:p text:style-name="considerans.al">Dit verkeersbesluit treedt in werking met ingang van de dag, nadat een termijn van acht weken na de dag waarop het besluit is bekendgemaakt, is verstreken. De daadwerkelijke uitvoering van het besluit geldt zodra de situatie als in de situatieschets is ingericht. </text:p>
            <text:p text:style-name="considerans.al">
            <text:span text:style-name="nadrukvet">Communicatie </text:span>
          </text:p>
            <text:p text:style-name="considerans.al">Dit verkeersbesluit wordt gepubliceerd in de Gemeenteberichten en digitaal in het Gemeenteblad. Burgemeester en wethouders van Amersfoort, </text:p>
            <text:p text:style-name="considerans.al">Namens dezen,</text:p>
            <text:p text:style-name="considerans.al">J.W. Boelhouwers </text:p>
            <text:p text:style-name="considerans.al">Afdelingsmanager stad en ontwikkeling </text:p>
            <text:p text:style-name="considerans.al">Amersfoort, 25-08-2026</text:p>
            <text:p text:style-name="considerans.al">Iedere belanghebbende die door dit besluit rechtstreeks in zijn belang is getroffen, kan ingevolge van het bepaalde in de Algemene Wet Bestuursrecht (Awb) na bekendmaking hiervan binnen zes weken een gemotiveerd bezwaarschrift hiertegen indienen bij het college van burgemeester en wethouders, Postbus 4000, 3800 EA Amersfoort. Het bezwaarschrift moet op grond van artikel 6:5 van de Algemene Wet Bestuursrecht zijn ondertekend en zijn gedateerd en ten minste uw naam en adres vermelden, een omschrijving van dit besluit en de gronden van het bezwaar. Burgemeester en wethouders verzoeken u in het bezwaarschrift een telefoonnummer te vermelden waarop u overdag bereikbaar bent. Informatie hierover vindt u op de site. </text:p>
            <text:p text:style-name="considerans_bottom"/>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3-43-1-1" style:parent-style-name="Standard">
      <style:paragraph-properties style:line-spacing="0mm" style:text-autospace="none" ofo:line-height="0.001cm"/>
    </style:style>
    <style:style style:family="graphic" style:name="illustratie_id1-3-2-1-3-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9958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8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8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ersfoort</meta:user-defined>
    <meta:user-defined meta:name="OVERHEID.Gemeente/OVERHEID.authority">Amersfoort</meta:user-defined>
    <meta:user-defined meta:name="OVERHEID.Informatietype/DC.type">officiële publicatie</meta:user-defined>
    <meta:user-defined meta:name="OVERHEIDop.Rubriek/DC.type">verkeersbesluit of -mededeling</meta:user-defined>
    <meta:user-defined meta:name="OVERHEID.Gemeente/DCTERMS.publisher">Amersfoor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ersfoort - Verkeersbesluit gemeente Amersfoort, wijk Leusderkwartier: het instellen  van een onverplicht fietspad op de Bosweg tussen de Arnhemseweg-Zuid en de Zandbergenlaan.   -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referentienummer">589094</meta:user-defined>
    <meta:user-defined meta:name="DCTERMS.abstract">Verkeersbesluit gemeente Amersfoort, wijk Leusderkwartier: het instellen  van een onverplicht fietspad op de Bosweg tussen de Arnhemseweg-Zuid en de Zandbergenlaan.  </meta:user-defined>
    <meta:user-defined meta:name="OVERHEIDop.verkeersbordcode">G13</meta:user-defined>
    <meta:user-defined meta:name="OVERHEIDop.verkeersbordcode">WM9</meta:user-defined>
    <dc:language>nl</dc:language>
    <meta:user-defined meta:name="OVERHEIDop.locatietype/OVERHEIDop.gebiedsmarkering">Lijn</meta:user-defined>
    <meta:user-defined meta:name="DC.title">Verkeersbesluit gemeente Amersfoort, wijk Leusderkwartier: het instellen van een onverplicht fietspad op de Bosweg tussen de Arnhemseweg-Zuid en de Zandbergenlaan.</meta:user-defined>
    <meta:user-defined meta:name="DCTERMS.W3CDTF/DCTERMS.available">2026-08-25</meta:user-defined>
    <meta:user-defined meta:name="DCTERMS.W3CDTF/OVERHEIDop.jaargang">2026</meta:user-defined>
    <meta:user-defined meta:name="OVERHEIDop.publicationIssue">399584</meta:user-defined>
    <meta:user-defined meta:name="OVERHEIDop.GmbID/DC.identifier">gmb-2026-399584</meta:user-defined>
    <meta:user-defined meta:name="OVERHEIDop.versieInformatie"/>
  </office:meta>
</office:document-meta>
</file>