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–" text:level="1">
        <style:list-level-properties text:min-label-width="10mm"/>
      </text:list-level-style-bullet>
    </text:list-style>
    <text:list-style style:name="id1-3-2-1-1-2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verbouwen van de bestaande garage aan Hilsestraat 154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
              <text:span text:style-name="nadrukondlijn">Omgevingsvergunning ingetrokken</text:span>
            </text:span>
          </text:p>
            <text:list text:style-name="id1-3-2-1-1-2">
              <text:list-item text:style-override="id1-3-2-1-1-2-1">
                <text:number>–</text:number>
                <text:p text:style-name="al">Hilsestraat 154, 5171 AG Kaatsheuvel, het verbouwen van de bestaande garage (0809Z2612546 verzonden 19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995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voor het verbouwen van de bestaande garage aan Hilsestraat 154 te Kaatsheu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581</meta:user-defined>
    <meta:user-defined meta:name="OVERHEIDop.GmbID/DC.identifier">gmb-2026-399581</meta:user-defined>
    <meta:user-defined meta:name="OVERHEIDop.versieInformatie"/>
  </office:meta>
</office:document-meta>
</file>