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midland Classic Show 2026 van 30 augustus 2026 t/m 30 augustus 2026 - Stadhuisplein (Almere Stad), Stadhuisplein en Stadhuis Promen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2720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2 mei 2026</text:p>
            <text:p text:style-name="common-al">
            <text:span text:style-name="nadrukvet">Omschrijving:</text:span> midland Classic Show 2026 van 30 augustus 2026 t/m 30 augustus 2026</text:p>
            <text:p text:style-name="common-al">
            <text:span text:style-name="nadrukvet">Locatie:</text:span> Stadhuisplein (Almere Stad), Stadhuisplein en Stadhuis Promenade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20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958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Almere - verlenen - aanvraag evenementenvergunning - midland Classic Show 2026 van 30 augustus 2026 t/m 30 augustus 2026 - Stadhuisplein (Almere Stad), Stadhuisplein en Stadhuis Promena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80</meta:user-defined>
    <meta:user-defined meta:name="OVERHEIDop.GmbID/DC.identifier">gmb-2026-399580</meta:user-defined>
    <meta:user-defined meta:name="OVERHEIDop.versieInformatie"/>
  </office:meta>
</office:document-meta>
</file>