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de brandcompartimentering, Haroekoeplein 12, 3531WN Utrecht, GU-Z2026-00583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roekoeplein 12, 3531WN Utrecht</text:p>
            <text:p text:style-name="common-al">GU-Z2026-0058365</text:p>
            <text:p text:style-name="common-al">Toelichting: het wijzigen van de brandcompartimenter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95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8365</meta:user-defined>
    <meta:user-defined meta:name="DCTERMS.abstract">Toelichting: het wijzigen van de brandcompartiment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, het wijzigen van de brandcompartimentering, Haroekoeplein 12, 3531WN Utrecht, GU-Z2026-0058365</meta:user-defined>
    <meta:user-defined meta:name="OVERHEIDop.datumEindeReactietermijn">2026-10-02</meta:user-defined>
    <meta:user-defined meta:name="OVERHEIDop.terinzageleggingBG">https://jeleefomgeving.nl/inzien/002220647/910878b8-2642-4dc8-808c-e58f4f920318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75</meta:user-defined>
    <meta:user-defined meta:name="OVERHEIDop.GmbID/DC.identifier">gmb-2026-399575</meta:user-defined>
    <meta:user-defined meta:name="OVERHEIDop.versieInformatie"/>
  </office:meta>
</office:document-meta>
</file>