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wijzigen lichtreclame op kantoorgebouw, Burgemeester Roelenweg 40 Zwolle [Zaaknummer 0193ESUITE126919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17-08-2026</text:p>
            <text:p text:style-name="common-al">
            <text:span text:style-name="nadrukvet">Locatie:</text:span> Burgemeester Roelenweg 40 8021EW Zwolle</text:p>
            <text:p text:style-name="common-al">
            <text:span text:style-name="nadrukvet">Zaakomschrijving:</text:span> het wijzigen van lichtreclame op het kantoorgebouw</text:p>
            <text:p text:style-name="common-al">
            <text:span text:style-name="nadrukvet">Zaaknummer:</text:span> 0193ESUITE126919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Handelsreclame maken of voeren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2691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95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193ESUITE1269192026</meta:user-defined>
    <meta:user-defined meta:name="DCTERMS.abstract">het wijzigen van lichtreclame op het kantoor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wijzigen lichtreclame op kantoorgebouw, Burgemeester Roelenweg 40 Zwolle [Zaaknummer 0193ESUITE1269192026]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70</meta:user-defined>
    <meta:user-defined meta:name="OVERHEIDop.GmbID/DC.identifier">gmb-2026-399570</meta:user-defined>
    <meta:user-defined meta:name="OVERHEIDop.versieInformatie"/>
  </office:meta>
</office:document-meta>
</file>