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gaan anterieure overeenkomst (achter) Assum 5a Uitgees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Burgemeester en wethouders van de gemeente Uitgeest maken ingevolge artikel 13.13 van de Omgevingswet en artikel 12 van de Bekendmakingswet bekend dat het college van de gemeente Uitgeest op 30 juni 2026 heeft besloten een anterieure overeenkomst aan te gaan met Ontwikkelaar (hierna te noemen: “initiatiefnemer”) statutair gevestigd te Alkmaar.</text:p>
            <text:p text:style-name="al">De anterieure overeenkomst heeft betrekking op de realisatie van twee grondgebonden woningen op eigen terrein in het plangebied (achter) Assum 5a te Uitgeest, kadastraal bekend als gemeente Uitgeest, sectie H, no. 238 ter grootte van circa 1200 m2.</text:p>
            <text:p text:style-name="al"/>
            <text:p text:style-name="al">Initiatiefnemer heeft de gemeente verzocht om medewerking te verlenen aan de realisatie van het project bestaande uit:</text:p>
            <text:list text:style-name="id1-3-2-2-1-6">
              <text:list-item text:style-override="id1-3-2-2-1-6-1">
                <text:number>1.</text:number>
                <text:p text:style-name="al">Twee grondgebonden woningen </text:p>
              </text:list-item>
              <text:list-item text:style-override="id1-3-2-2-1-6-2">
                <text:number>2.</text:number>
                <text:p text:style-name="al">Vijf Parkeerplaatsen op eigen terrein en twee in de openbare ruimte</text:p>
              </text:list-item>
              <text:list-item text:style-override="id1-3-2-2-1-6-3">
                <text:number>3.</text:number>
                <text:p text:style-name="al">Een wegverbreding van de Haverkamplaan</text:p>
              </text:list-item>
            </text:list>
            <text:p text:style-name="al">In het kort omvat de anterieure overeenkomst de voorwaarden waaronder de gemeente bereid is medewerking te verlenen aan het realiseren van de woningen en parkeerplaatsen. Van het besluit tot verlening van de omgevingsvergunning zal apart publicatie worden gedaan.</text:p>
            <text:p text:style-name="al"/>
            <text:p text:style-name="al">
            <text:span text:style-name="nadrukvet">Terinzagelegging zakelijke omschrijving</text:span> <text:span text:style-name="nadrukvet">inhoud </text:span>van de anterieure overeenkomst voor de realisatie van twee grondgebonden woningen (achter) Assum 5a te Uitgeest.</text:p>
            <text:p text:style-name="al"/>
            <text:p text:style-name="al">Het college van de gemeente Uitgeest heeft op 30 juni 2026 besloten een anterieure overeenkomst ex artikel 13.13 Omgevingswet te sluiten voor de locatie (achter) Assum 5a te Uitgeest. De anterieure overeenkomst wordt gesloten met Ontwikkelaar en heeft betrekking op de voorgenomen realisatie van twee grondgebonden woningen op het perceel grond (achter) Assum 5a te Uitgeest met parkeerplaatsen. Om uitvoering te kunnen geven aan het bouwplan van initiatiefnemer dient er een wegverbreding plaats te vinden van de Haverkamplaan op grond in eigendom van initiatiefnemer.</text:p>
            <text:p text:style-name="al"/>
            <text:p text:style-name="al">In de overeenkomst is onder andere het volgende afgesproken: </text:p>
            <text:p text:style-name="al">1. Dat de Gemeente in het geval de ontwikkeling voldoet aan de regelgeving, de gemeentelijke beleidskaders en gemeentelijke voorwaarden, bereid is de ruimtelijke maatregel in procedure te brengen die de ontwikkeling planologisch mogelijk maakt. </text:p>
            <text:p text:style-name="al">2. Initiatiefnemer draagt voor eigen rekening en risico zorg voor het aanleveren van alle benodigde informatie die de Gemeente nodig heeft voor de afhandeling van de aanvraag om een omgevingsvergunning.</text:p>
            <text:p text:style-name="al">3. Initiatiefnemer is een plankostenvergoeding aan de Gemeente verschuldigd. Gemeente behoudt volledig haar publiekrechtelijke verantwoordelijkheid en bevoegdheid ten aanzien van de ruimtelijke procedures.</text:p>
            <text:p text:style-name="al">4. Eventuele nadeelcompensatie is voor rekening en risico van ontwikkelaar.</text:p>
            <text:p text:style-name="al">5. De hier gesloten overeenkomst is een anterieure overeenkomst. Met de gesloten overeenkomst is het kostenverhaal privaatrechtelijk verzekerd en daarmee wordt voldaan aan de kostenverhaalplicht uit artikel 13.11 van de Omgevingswet. Tegen de gesloten anterieure overeenkomst en de zakelijke beschrijving van de inhoud van de overeenkomst kunnen geen zienswijzen of bezwaren worden ingediend.</text:p>
            <text:p text:style-name="al"/>
            <text:p text:style-name="al">Informatie</text:p>
            <text:p text:style-name="al">Voor informatie kunt u contact op nemen met de projectleider via het e-mailadres: info@uitgeest.nl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95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Uitgeest</meta:user-defined>
    <meta:user-defined meta:name="OVERHEID.Informatietype/DC.type">officiële publicatie</meta:user-defined>
    <meta:user-defined meta:name="OVERHEIDop.Rubriek/DC.type">overige overheidsinformatie</meta:user-defined>
    <meta:user-defined meta:name="OVERHEID.Gemeente/OVERHEID.authority">Uitgeest</meta:user-defined>
    <meta:user-defined meta:name="OVERHEID.Gemeente/DCTERMS.publisher">Uitgeest</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Aangaan anterieure overeenkomst (achter) Assum 5a Uitgeest</meta:user-defined>
    <meta:user-defined meta:name="DCTERMS.W3CDTF/DCTERMS.available">2026-08-26</meta:user-defined>
    <meta:user-defined meta:name="DCTERMS.W3CDTF/OVERHEIDop.jaargang">2026</meta:user-defined>
    <meta:user-defined meta:name="OVERHEIDop.publicationIssue">399559</meta:user-defined>
    <meta:user-defined meta:name="OVERHEIDop.GmbID/DC.identifier">gmb-2026-399559</meta:user-defined>
    <meta:user-defined meta:name="OVERHEIDop.versieInformatie"/>
  </office:meta>
</office:document-meta>
</file>