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osboom Toussaintstraat 2-H 1054AR Amsterdam, Nassaukade 361 1054A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het gebruik naar een social wellbeing centrum</text:p>
            <text:p text:style-name="common-al">Besluit: verleend</text:p>
            <text:p text:style-name="common-al">Besluit verzonden op: 21-08-2026</text:p>
            <text:p text:style-name="common-al">Zaakadres: Bosboom Toussaintstraat 2-H 1054AR Amsterdam, Nassaukade 361 1054AA</text:p>
            <text:p text:style-name="common-al">Zaaknummer: Z2026-001004</text:p>
            <text:p text:style-name="common-al">DSO-nummer: 202601090036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01004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55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5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5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004</meta:user-defined>
    <meta:user-defined meta:name="DCTERMS.abstract">veranderen van het gebruik naar een social wellbeing centru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osboom Toussaintstraat 2-H 1054AR Amsterdam, Nassaukade 361 1054AA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57</meta:user-defined>
    <meta:user-defined meta:name="OVERHEIDop.GmbID/DC.identifier">gmb-2026-399557</meta:user-defined>
    <meta:user-defined meta:name="OVERHEIDop.versieInformatie"/>
  </office:meta>
</office:document-meta>
</file>