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OPA vergunning het realiseren van een bijgebouw (schuur en overkapping) Ambroziolaan 12 in Nieuw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663</text:p>
            <text:p text:style-name="common-al">
            <text:span text:style-name="nadrukvet">Besluit:</text:span> Verleende vergunning</text:p>
            <text:p text:style-name="common-al">
            <text:span text:style-name="nadrukvet">Locatie:</text:span> Ambroziolaan 12 in Nieuwveen</text:p>
            <text:p text:style-name="common-al">
            <text:span text:style-name="nadrukvet">Omschrijving:</text:span> het realiseren van een bijgebouw (schuur en overkapping)</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22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
            <text:span text:style-name="nadrukvet">Voorlopige voorziening</text:span>: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955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63</meta:user-defined>
    <meta:user-defined meta:name="DCTERMS.abstract">BOPA vergunning het realiseren van een bijgebouw (schuur en overkapping), Ambroziolaan 12 in Nieuwveen</meta:user-defined>
    <dc:language>nl</dc:language>
    <meta:user-defined meta:name="DC.title">BOPA vergunning het realiseren van een bijgebouw (schuur en overkapping) Ambroziolaan 12 in Nieuwveen</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918</meta:user-defined>
    <meta:user-defined meta:name="OVERHEIDop.publicationIssue">399551</meta:user-defined>
    <meta:user-defined meta:name="OVERHEIDop.GmbID/DC.identifier">gmb-2026-399551</meta:user-defined>
    <meta:user-defined meta:name="OVERHEIDop.versieInformatie"/>
  </office:meta>
</office:document-meta>
</file>