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incidentele festiviteit op 29 augustus 2026 op de locatie Gravensingel 118 te Dordrecht zaaknummer 900369747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incidentele festiviteit op 29 augustus 2026 op de locatie Gravensingel 118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95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ouden van een incidentele festiviteit op 29 augustus 2026 op de locatie Gravensingel 118 te Dordrecht zaaknummer 9003697479</meta:user-defined>
    <meta:user-defined meta:name="DCTERMS.W3CDTF/DCTERMS.available">2026-08-25</meta:user-defined>
    <meta:user-defined meta:name="DCTERMS.W3CDTF/OVERHEIDop.jaargang">2026</meta:user-defined>
    <meta:user-defined meta:name="OVERHEIDop.publicationIssue">399547</meta:user-defined>
    <meta:user-defined meta:name="OVERHEIDop.GmbID/DC.identifier">gmb-2026-399547</meta:user-defined>
    <meta:user-defined meta:name="OVERHEIDop.versieInformatie"/>
  </office:meta>
</office:document-meta>
</file>