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middenspanningskabels op de locatie Deeltracé 4 en 5 Gameren-Ammerzoden zaaknummer ODR2512879</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verleend. De gemeente geeft hiermee toestemming voor het aanleggen van middenspanningskabels aan de Deeltracé 4 en 5 Gameren-Ammerzod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 oktober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
            <text:p text:style-name="common-al">U kunt ook digitaal bezwaar maken via <text:a xlink:href="https://www.maasdriel.nl/inwoner-en-ondernemer/contact/bezwaar-indienen" xlink:type="simple">www.maasdri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9954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4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anleggen van middenspanningskabels op de locatie Deeltracé 4 en 5 Gameren-Ammerzoden zaaknummer ODR2512879</meta:user-defined>
    <meta:user-defined meta:name="DCTERMS.W3CDTF/DCTERMS.available">2026-08-25</meta:user-defined>
    <meta:user-defined meta:name="DCTERMS.W3CDTF/OVERHEIDop.jaargang">2026</meta:user-defined>
    <meta:user-defined meta:name="OVERHEIDop.publicationIssue">399545</meta:user-defined>
    <meta:user-defined meta:name="OVERHEIDop.GmbID/DC.identifier">gmb-2026-399545</meta:user-defined>
    <meta:user-defined meta:name="OVERHEIDop.versieInformatie"/>
  </office:meta>
</office:document-meta>
</file>