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middenspanningskabels op de locatie Deeltracé 4 en 5 Gameren-Ammerzoden zaaknummer ODR2512880</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het aanleggen van middenspanningskabels aan de Deeltracé 4 en 5 Gameren-Ammerzod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 oktober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995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leggen van middenspanningskabels op de locatie Deeltracé 4 en 5 Gameren-Ammerzoden zaaknummer ODR2512880</meta:user-defined>
    <meta:user-defined meta:name="DCTERMS.W3CDTF/DCTERMS.available">2026-08-25</meta:user-defined>
    <meta:user-defined meta:name="DCTERMS.W3CDTF/OVERHEIDop.jaargang">2026</meta:user-defined>
    <meta:user-defined meta:name="OVERHEIDop.publicationIssue">399540</meta:user-defined>
    <meta:user-defined meta:name="OVERHEIDop.GmbID/DC.identifier">gmb-2026-399540</meta:user-defined>
    <meta:user-defined meta:name="OVERHEIDop.versieInformatie"/>
  </office:meta>
</office:document-meta>
</file>