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BAM Branche Raildagen op 17, 18 en 19 september 2026 op de locatie Kilkade 53 te Dordrecht zaaknummer 900370144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BAM Branche Raildagen op 17, 18 en 19 september 2026 op de locatie Kilkade 53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2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5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BAM Branche Raildagen op 17, 18 en 19 september 2026 op de locatie Kilkade 53 te Dordrecht zaaknummer 9003701442</meta:user-defined>
    <meta:user-defined meta:name="DCTERMS.W3CDTF/DCTERMS.available">2026-08-25</meta:user-defined>
    <meta:user-defined meta:name="DCTERMS.W3CDTF/OVERHEIDop.jaargang">2026</meta:user-defined>
    <meta:user-defined meta:name="OVERHEIDop.publicationIssue">399530</meta:user-defined>
    <meta:user-defined meta:name="OVERHEIDop.GmbID/DC.identifier">gmb-2026-399530</meta:user-defined>
    <meta:user-defined meta:name="OVERHEIDop.versieInformatie"/>
  </office:meta>
</office:document-meta>
</file>