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voor het organiseren van Kachel FM op 18, 19 en 20 september 2026, Tibbensteeg 3 7722JS Hoon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
            <text:span text:style-name="nadrukvet">Kenmerk:</text:span> 014888937</text:p>
            <text:p text:style-name="common-al">
            <text:span text:style-name="nadrukvet">Verzenddatum besluit:</text:span>
          </text:p>
            <text:p text:style-name="common-al">
            <text:span text:style-name="nadrukvet">Locatie:</text:span> Tibbensteeg 3 7722JS Hoonhorst</text:p>
            <text:p text:style-name="common-al">
            <text:span text:style-name="nadrukvet">Projectomschrijving:</text:span> het organiseren van Kachel FM op 18, 19 en 20 september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alfsen,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evenementenvergunnin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951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4888937</meta:user-defined>
    <meta:user-defined meta:name="DCTERMS.abstract">het organiseren van Kachel FM op 18, 19 en 20 september 2026</meta:user-defined>
    <dc:language>nl</dc:language>
    <meta:user-defined meta:name="OVERHEIDop.locatietype/OVERHEIDop.gebiedsmarkering">Punt</meta:user-defined>
    <meta:user-defined meta:name="DC.title">Verleende evenementenvergunning, voor het organiseren van Kachel FM op 18, 19 en 20 september 2026, Tibbensteeg 3 7722JS Hoonhors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17</meta:user-defined>
    <meta:user-defined meta:name="OVERHEIDop.GmbID/DC.identifier">gmb-2026-399517</meta:user-defined>
    <meta:user-defined meta:name="OVERHEIDop.versieInformatie"/>
  </office:meta>
</office:document-meta>
</file>