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Kattegatfestival, Hanzelaan 95 (149679-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20 augustus 2026</text:span>, is een evenementenvergunning verleend voor het houden van het Kattegatfestival op <text:span text:style-name="nadrukvet">4, 5 en 6 september </text:span>aan<text:span text:style-name="nadrukvet"> Hanzelaan 95</text:span>.</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51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1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1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Kattegatfestival, Hanzelaan 95 (149679-2026)</meta:user-defined>
    <meta:user-defined meta:name="DCTERMS.W3CDTF/DCTERMS.available">2026-08-25</meta:user-defined>
    <meta:user-defined meta:name="DCTERMS.W3CDTF/OVERHEIDop.jaargang">2026</meta:user-defined>
    <meta:user-defined meta:name="OVERHEIDop.publicationIssue">399516</meta:user-defined>
    <meta:user-defined meta:name="OVERHEIDop.GmbID/DC.identifier">gmb-2026-399516</meta:user-defined>
    <meta:user-defined meta:name="OVERHEIDop.versieInformatie"/>
  </office:meta>
</office:document-meta>
</file>