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Rijsdammerweg 18, Sellingen , tijdelijk plaatsen van 2 caravans (1 jaar), datum: 20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9951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1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1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omgevingsvergunning Omgevingswet: Rijsdammerweg 18, Sellingen , tijdelijk plaatsen van 2 caravans (1 jaar), datum: 20 augustus 2026</meta:user-defined>
    <meta:user-defined meta:name="DCTERMS.W3CDTF/DCTERMS.available">2026-08-25</meta:user-defined>
    <meta:user-defined meta:name="DCTERMS.W3CDTF/OVERHEIDop.jaargang">2026</meta:user-defined>
    <meta:user-defined meta:name="OVERHEIDop.publicationIssue">399512</meta:user-defined>
    <meta:user-defined meta:name="OVERHEIDop.GmbID/DC.identifier">gmb-2026-399512</meta:user-defined>
    <meta:user-defined meta:name="OVERHEIDop.versieInformatie"/>
  </office:meta>
</office:document-meta>
</file>