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tijdelijk plaatsen van fietsenrekken van 26-8 t/m 1-9-2026, op de parkeerplaats bij sportcomplex De Oosterhout, Vondel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p de parkeerplaats bij sportcomplex De Oosterhout, Vondelstraat<text:span text:style-name="nadrukvet">; </text:span>het tijdelijk plaatsen van fietsenrekken van 26-8 t/m 1-9-2026</text:p>
            <text:p text:style-name="common-al">
            
          </text:p>
            <text:p text:style-name="common-al">Datum ontvangst: 20-08-2026</text:p>
            <text:p text:style-name="common-al">Zaaknummer: 00001402462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95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462</meta:user-defined>
    <dc:language>nl</dc:language>
    <meta:user-defined meta:name="OVERHEIDop.locatietype/OVERHEIDop.gebiedsmarkering">Vlak</meta:user-defined>
    <meta:user-defined meta:name="DC.title">Omgevingsvergunning aangevraagd: het tijdelijk plaatsen van fietsenrekken van 26-8 t/m 1-9-2026, op de parkeerplaats bij sportcomplex De Oosterhout, Vondelstraa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10</meta:user-defined>
    <meta:user-defined meta:name="OVERHEIDop.GmbID/DC.identifier">gmb-2026-399510</meta:user-defined>
    <meta:user-defined meta:name="OVERHEIDop.versieInformatie"/>
  </office:meta>
</office:document-meta>
</file>