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Veertweg 8, 1723 PV Noord-Scha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omgevingsvergunning voor het realiseren van een bedrijfsgebouw met zaaknummer 1231692 op de locatie Veertweg 8, 1723 PV Noord-Scharwoude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995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31692</meta:user-defined>
    <dc:language>nl</dc:language>
    <meta:user-defined meta:name="OVERHEIDop.locatietype/OVERHEIDop.gebiedsmarkering">Punt</meta:user-defined>
    <meta:user-defined meta:name="DC.title">Besluit: Vergunning verleend Veertweg 8, 1723 PV Noord-Scharwou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01</meta:user-defined>
    <meta:user-defined meta:name="OVERHEIDop.GmbID/DC.identifier">gmb-2026-399501</meta:user-defined>
    <meta:user-defined meta:name="OVERHEIDop.versieInformatie"/>
  </office:meta>
</office:document-meta>
</file>