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2-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5-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6-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Beleidsregel veilige jaarwisseling gemeente Borne</text:p>
      <text:section text:name="regeling_id1-3-2" text:style-name="regeling">
        <text:section text:name="aanhef_id1-3-2-1" text:style-name="aanhef">
          <text:section text:name="preambule_id1-3-2-1-1" text:style-name="preambule">
            <text:p text:style-name="al">De burgemeester van de gemeente Borne;</text:p>
            <text:p text:style-name="al"/>
            <text:p text:style-name="al">overwegende dat;</text:p>
            <text:list text:style-name="id1-3-2-1-1-4">
              <text:list-item text:style-override="id1-3-2-1-1-4-1">
                <text:number>–</text:number>
                <text:p text:style-name="al">op grond van de Wet veilige jaarwisseling een vuurwerkverbod in de Wet milieubeheer is opgenomen;</text:p>
              </text:list-item>
              <text:list-item text:style-override="id1-3-2-1-1-4-2">
                <text:number>–</text:number>
                <text:p text:style-name="al">het bezit en het gebruik van vuurwerk van de categorieën F2 en F3 voor anderen dan personen met gespecialiseerde kennis is verboden, evenals de verkoop daarvan;</text:p>
              </text:list-item>
              <text:list-item text:style-override="id1-3-2-1-1-4-3">
                <text:number>–</text:number>
                <text:p text:style-name="al">de burgemeester ontheffing kan verlenen van dit verbod;</text:p>
              </text:list-item>
              <text:list-item text:style-override="id1-3-2-1-1-4-4">
                <text:number>–</text:number>
                <text:p text:style-name="al">de regels voor het verlenen van een ontheffing op grond van het Besluit veilige jaarwisseling in het Vuurwerkbesluit zijn opgenomen;</text:p>
              </text:list-item>
              <text:list-item text:style-override="id1-3-2-1-1-4-5">
                <text:number>–</text:number>
                <text:p text:style-name="al">de burgemeester ontheffingen kan verlenen, maar dit niet hoeft te doen;</text:p>
              </text:list-item>
              <text:list-item text:style-override="id1-3-2-1-1-4-6">
                <text:number>–</text:number>
                <text:p text:style-name="al">hij in overleg met de lokale driehoek kan besluiten om geen ontheffingen te verlenen;</text:p>
              </text:list-item>
              <text:list-item text:style-override="id1-3-2-1-1-4-7">
                <text:number>–</text:number>
                <text:p text:style-name="al">een besluit om geen ontheffingen te verlenen vervolgens kan worden neergelegd in een beleidsregel;</text:p>
              </text:list-item>
            </text:list>
            <text:p text:style-name="al">gelet op artikel 9.2.2.1a van de Wet milieubeheer en de artikelen 2.3.2 e.v. van het Vuurwerkbesluit;</text:p>
            <text:p text:style-name="al"/>
            <text:p text:style-name="al">B E S L U I T :</text:p>
            <text:p text:style-name="al"/>
            <text:p text:style-name="al">vast te stellen:</text:p>
            <text:p text:style-name="al"/>
            <text:p text:style-name="al">de Beleidsregel veilige jaarwisseling gemeente Borne</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In 2025 hebben de Eerste en de Tweede Kamer ingestemd met de Wet veilige jaarwisseling. Met deze wet wordt in de Wet milieubeheer een algeheel vuurwerkverbod opgenomen. Gelijktijdig is bepaald dat de burgemeester ontheffing kan verlenen van dit verbod aan stichtingen en verenigingen. De voorwaarden waaronder een aanvraag tot ontheffing kan worden verleend is geregeld in een algemene maatregel van bestuur (AMvB). </text:p>
              <text:p text:style-name="al">De AMvB waarin de voorwaarden en voorschriften voor een ontheffing zijn geregeld, is het Besluit veilige jaarwisseling. Met deze AMvB wordt het Vuurwerkbesluit uitgebreid met regels voor het verlenen van ontheffingen. Uit de Nota van toelichting bij het Besluit veilige jaarwisseling blijkt dat de burgemeester beleidsvrijheid heeft bij het al dan niet verlenen van ontheffingen: “Hij kan daartoe zelf beleid opstellen in een beleidsregel. De burgemeester kan beslissen in overleg met de lokale driehoek om geen, of een maximumaantal, ontheffingen te verlenen in zijn gemeente.”<text:note text:id="noot_id1-3-2-2-1-2-3-1" text:note-class="footnote"><text:note-citation text:label="1">1</text:note-citation><text:note-body><text:p text:style-name="noot.al">Zie pagina 23, Nota van toelichting Besluit veilige jaarwisseling.</text:p></text:note-body></text:note>.</text:p>
              <text:p text:style-name="al"/>
              <text:p text:style-name="al">Bij Koninklijk Besluit van 1 juli 2026 is bepaald dat de Wet veilige jaarwisseling en het Besluit veilige jaarwisseling op 1 augustus 2026 in werking treden. Met deze beleidsregel wordt vastgelegd dat met ingang van de jaarwisseling 2026-2027 geen ontheffingen worden verleend voor het afsteken van vuurwerk.</text:p>
            </text:section>
            <text:p text:style-name="hoofdstuk_bottom"/>
          </text:section>
          <text:section text:name="hoofdstuk_id1-3-2-2-2" text:style-name="hoofdstuk">
            <text:p text:style-name="hoofdstuk_kop"><text:span text:style-name="label"/> <text:span text:style-name="nr">2.</text:span> Geen ontheffingen in de gemeente Borne</text:p>
            <text:section text:name="artikel_id1-3-2-2-2-2" text:style-name="artikel">
              <text:p text:style-name="artikel_kop_titel"><text:span text:style-name="artikel_kop_label"/> </text:p>
              <text:p text:style-name="al">De burgemeester van de gemeente Borne zal voorafgaand aan de jaarwisseling geen ontheffing als bedoeld in artikel 9.2.2.1a, vierde lid, van de Wet milieubeheer verlenen.</text:p>
              <text:p text:style-name="al">Dit betekent dat in de gemeente Borne geen ontheffing zal worden verleend voor het tot ontbranding brengen van F2-vuurwerk tussen 31 december 18.00 uur en 1 januari 02.00 uur. Eventuele ontheffingsaanvragen die toch bij de gemeente Borne worden ingediend, zullen worden afgewezen onder verwijzing naar deze beleidsregel. </text:p>
              <text:p text:style-name="al"/>
              <text:p text:style-name="al">Uit de afstemming met de lokale driehoek blijkt dat het Openbaar Ministerie en de politie zich kunnen vinden in een besluit om voor de jaarwisseling geen ontheffingen voor het afsteken van vuurwerk te verlenen. Ook de Veiligheidsregio Twente onderschrijft de nut en noodzaak van de beperking om vuurwerk af te steken en de voordelen die dat voor de veiligheid van de hulpverleners kan hebben.</text:p>
            </text:section>
            <text:p text:style-name="hoofdstuk_bottom"/>
          </text:section>
          <text:section text:name="hoofdstuk_id1-3-2-2-3" text:style-name="hoofdstuk">
            <text:p text:style-name="hoofdstuk_kop"><text:span text:style-name="label"/> <text:span text:style-name="nr">3.</text:span> Overwegingen om geen ontheffingen te verlenen</text:p>
            <text:section text:name="artikel_id1-3-2-2-3-2" text:style-name="artikel">
              <text:p text:style-name="artikel_kop_titel"><text:span text:style-name="artikel_kop_label"/> </text:p>
              <text:p text:style-name="al">Aan het besluit om tijdens de jaarwisseling geen ontheffingen voor het afsteken van vuurwerk te verlenen, liggen de volgende overwegingen ten grondslag:</text:p>
              <text:p text:style-name="al"/>
              <text:list text:style-name="id1-3-2-2-3-2-4">
                <text:list-item text:style-override="id1-3-2-2-3-2-4-1">
                  <text:number>a.</text:number>
                  <text:p text:style-name="al">
                  <text:span text:style-name="nadrukcur">Toezicht en handhaving</text:span>
                </text:p>
                  <text:p text:style-name="al">Op grond van het Besluit veilige jaarwisseling dienen veel voorschriften aan een ontheffing te worden verbonden. Het gaat om veiligheidseisen aan het afsteekterrein en de veiligheidszone en om de eisen waar de ontbranders en de supervisors aan dienen te voldoen. Ook moeten er aan de ontheffing voorschriften ten aanzien van het bezit en de wijze en het moment van het tot ontbranding brengen van vuurwerk worden verbonden.</text:p>
                  <text:p text:style-name="al">Een deel van het toezicht op de naleving van de ontheffingsvoorschriften kan voorafgaand aan het ontbrandingsmoment plaatsvinden, zoals controle op de inrichting van het afsteekterrein. In een belangrijk deel van het toezicht kan echter niet worden voorzien. Op het moment van het ontbranden van het vuurwerk is er namelijk geen toezicht beschikbaar. Vanwege de veiligheidsrisico’s tijdens de jaarwisseling werken de toezichthouders en bijzondere opsporingsambtenaren van de gemeente op 31 december tot 20.00 uur. Hun taak is om toe te zien op de naleving van wetten en regels ten behoeve van de leefbaarheid. Zodra de openbare orde of de veiligheid in het geding komt, treden zij terug en neemt de politie het van hen over.</text:p>
                  <text:p text:style-name="al"/>
                  <text:p text:style-name="al">Tijdens de jaarwisseling richt het politieoptreden zich voornamelijk op excessen of ernstige ordeverstoringen. De politie heeft daar tijdens de jaarwisseling de handen vol aan en heeft daarom laten weten dat zij alleen zal optreden tegen overtreding van de ontheffingsvoorschriften, als de openbare orde wordt geschonden. Kortom, op het meest voor de hand liggende moment van ontbranding, namelijk tussen 23.00 uur en 02.00 uur, is niet voorzien in toezicht op de naleving van de ontheffingsvoorschriften. Gelet op de veiligheidsrisico’s als de ontheffingsvoorschriften niet worden nageleefd en het ontbreken van toezicht daarop, is het verlenen van ontheffingen in deze situatie onverantwoord.</text:p>
                  <text:p text:style-name="al"/>
                </text:list-item>
                <text:list-item text:style-override="id1-3-2-2-3-2-4-2">
                  <text:number>b.</text:number>
                  <text:p text:style-name="al">
                  <text:span text:style-name="nadrukcur">Ontheffingen vergroten risico’s voor openbare orde en veiligheid</text:span>
                </text:p>
                  <text:p text:style-name="al">Het verlenen van ontheffingen kan gevolgen hebben voor de openbare orde en veiligheid. Vergunde vuurwerkactiviteiten kunnen een aantrekkende werking hebben op bezoekers en publiek, waardoor extra drukte ontstaat in de openbare ruimte. Dit kan leiden tot aanvullende inzet van hulpdiensten en handhavingscapaciteit op momenten waarop deze capaciteit tijdens de jaarwisseling al onder druk staat.</text:p>
                  <text:p text:style-name="al"/>
                </text:list-item>
                <text:list-item text:style-override="id1-3-2-2-3-2-4-3">
                  <text:number>c.</text:number>
                  <text:p text:style-name="al">
                  <text:span text:style-name="nadrukcur">Aanpak illegaal vuurwerk </text:span>
                </text:p>
                  <text:p text:style-name="al">Naar verwachting zal tijdens de komende jaarwisselingen nog aanzienlijke hoeveelheden vuurwerk in omloop zijn. Daarbij gaat het zowel om F2-vuurwerk dat afkomstig is uit eerdere jaren als om illegaal F3- en F4-vuurwerk dat vanuit het buitenland wordt ingevoerd. De ligging van de gemeente Borne in de grensregio vergroot het risico dat illegaal vuurwerk vanuit Duitsland wordt meegenomen en afgestoken.</text:p>
                  <text:p text:style-name="al">Wanneer ontheffingen worden verleend voor het afsteken van F2-vuurwerk, bestaat het risico dat vergund en verboden vuurwerk gelijktijdig worden afgestoken. Hierdoor ontstaat een onoverzichtelijke situatie waarin het onderscheid tussen legale en illegale vuurwerkactiviteiten moeilijk te maken is. Dit belemmert een effectieve handhaving en toezicht, zeker omdat de beschikbare handhavingscapaciteit tijdens de jaarwisseling beperkt is.</text:p>
                  <text:p text:style-name="al">Met name tijdens de avond- en nachtelijke uren, wanneer de drukte toeneemt en de omstandigheden minder overzichtelijk zijn, brengt dit extra risico's met zich mee voor de openbare orde, de veiligheid en de inzet van hulpverleners.</text:p>
                  <text:p text:style-name="al"/>
                </text:list-item>
                <text:list-item text:style-override="id1-3-2-2-3-2-4-4">
                  <text:number>d.</text:number>
                  <text:p text:style-name="al">
                  <text:span text:style-name="nadrukcur">Aansprakelijkheid</text:span>
                </text:p>
                  <text:p text:style-name="al">Het afsteken van vuurwerk brengt risico's op schade en letsel met zich mee. Het is onduidelijk of adequate en betaalbare aansprakelijkheidsverzekeringen voor ontheffinghouders beschikbaar zijn. Daarnaast kan door de gelijktijdige aanwezigheid van vergund en illegaal vuurwerk moeilijk worden vastgesteld waardoor schade is veroorzaakt en wie daarvoor aansprakelijk is.</text:p>
                  <text:p text:style-name="al">Ook voor de gemeente kunnen aansprakelijkheidsrisico's ontstaan. Het ontbreken van mogelijkheden voor adequaat toezicht tijdens de periode waarin vuurwerk wordt afgestoken vergroot de risico's op niet-naleving van voorschriften. In uitzonderlijke gevallen, bijvoorbeeld bij onzorgvuldig handelen, kan de gemeente namelijk aansprakelijk worden gesteld. Dit vormt een relevante omstandigheid bij de afweging of het verantwoord is ontheffingen te verlenen.</text:p>
                  <text:p text:style-name="al"/>
                </text:list-item>
              </text:list>
              <text:list text:style-name="id1-3-2-2-3-2-5">
                <text:list-item text:style-override="id1-3-2-2-3-2-5-1">
                  <text:number>e.</text:number>
                  <text:p text:style-name="al">
                  <text:span text:style-name="nadrukcur">Regionale afstemming</text:span>
                </text:p>
                  <text:p text:style-name="al">Binnen de Regio Twente wordt gezocht naar zoveel mogelijk afstemming in de wijze waarop gemeenten omgaan met de nieuwe ontheffingsmogelijkheid. Een gezamenlijke lijn draagt bij aan duidelijkheid voor inwoners, verenigingen, hulpdiensten en handhavingspartners. Daarnaast voorkomt regionale eenduidigheid dat verschillen tussen gemeenten leiden tot uiteenlopende verwachtingen of een verplaatsing van vuurwerkactiviteiten naar gemeenten met een soepeler regime. Uit regionale overleggen (zoals het Districtelijk Veiligheidsoverleg) blijkt dat de meerderheid van de Twentse gemeenten hebben aangegeven voornemens te zijn een nulbeleid te hanteren.</text:p>
                  <text:p text:style-name="al"/>
                  <text:p text:style-name="al">De burgemeester onderkent dat het ontheffingstelsel mogelijkheden kan bieden aan verenigingen en stichtingen om op gecontroleerde wijze invulling te geven aan de jaarwisseling. Tegelijkertijd betreft de ontheffingsbevoegdheid een uitzondering op een wettelijk verbod en is het verlenen van een ontheffing niet het uitgangspunt. Hiervoor is een zorgvuldige afweging nodig van de gevolgen voor de openbare orde, veiligheid, handhaafbaarheid en uitvoerbaarheid. Gelet op de hierboven beschreven omstandigheden wegen deze belangen voor de jaarwisseling zwaarder dan het belang van het mogelijk maken van georganiseerde vuurwerkactiviteiten.</text:p>
                  <text:p text:style-name="al"/>
                </text:list-item>
              </text:list>
              <text:list text:style-name="id1-3-2-2-3-2-6">
                <text:list-item text:style-override="id1-3-2-2-3-2-6-1">
                  <text:number>f.</text:number>
                  <text:p text:style-name="al">
                  <text:span text:style-name="nadrukcur">Tijdige duidelijkheid voorkomt onnodige inspanningen en kosten </text:span>
                </text:p>
                  <text:p text:style-name="al">Het is aannemelijk dat potentiële aanvragers tijd nodig hebben om aan alle wettelijke vereisten voor een aanvraag te voldoen. Door tijdig duidelijkheid te geven dat er geen ontheffingen worden verleend, wordt voorkomen dat verenigingen of stichtingen onnodig kosten maken voor het voorbereiden van een aanvraag. </text:p>
                </text:list-item>
              </text:list>
            </text:section>
            <text:p text:style-name="hoofdstuk_bottom"/>
          </text:section>
          <text:section text:name="hoofdstuk_id1-3-2-2-4" text:style-name="hoofdstuk">
            <text:p text:style-name="hoofdstuk_kop"><text:span text:style-name="label"/> <text:span text:style-name="nr">4.</text:span> Inwerkingtreding en citeertitel</text:p>
            <text:section text:name="artikel_id1-3-2-2-4-2" text:style-name="artikel">
              <text:p text:style-name="artikel_kop_titel"><text:span text:style-name="artikel_kop_label"/> </text:p>
              <text:p text:style-name="al">Met ingang van de jaarwisseling 2026-2027 is deze beleidsregel van toepassing. De burgemeester zal voorafgaand aan toekomstige jaarwisselingen opnieuw beoordelen of de omstandigheden aanleiding geven dit beleid voort te zetten, te wijzigen of in te trekken.</text:p>
              <text:p text:style-name="al"/>
              <text:p text:style-name="al">Deze regeling treedt na bekendmaking in het elektronische gemeenteblad in werking op 1 september 2026.</text:p>
              <text:p text:style-name="al"/>
              <text:p text:style-name="al">Gelijktijdig met de inwerkingtreding van deze beleidsregels, wordt de Beleidsregel bestuurlijke aanpak (illegaal) vuurwerk gemeente Borne, met kenmerk 23BIJ11425, ingetrokken. </text:p>
              <text:p text:style-name="al"/>
              <text:p text:style-name="al">Deze regeling wordt aangehaald als: Beleidsregel veilige jaarwisseling gemeente Borne.</text:p>
            </text:section>
            <text:p text:style-name="hoofdstuk_bottom"/>
          </text:section>
        </text:section>
        <text:section text:name="regeling-sluiting_id1-3-2-3" text:style-name="regeling-sluiting">
          <text:section text:name="ondertekening_id1-3-2-3-1">
            <text:p><text:span text:style-name="functie">Aldus vastgesteld op 18 augustus 2026,</text:span></text:p>
          </text:section>
          <text:section text:name="ondertekening_id1-3-2-3-2">
            <text:p><text:span text:style-name="functie"/></text:p>
            <text:p><text:span text:style-name="functie"/></text:p>
            <text:p><text:span text:style-name="functie">Burgemeester,</text:span></text:p>
            <text:p><text:span text:style-name="functie">drs. J.H.R. Pieri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94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orne</meta:user-defined>
    <meta:user-defined meta:name="OVERHEID.Informatietype/DC.type">officiële publicatie</meta:user-defined>
    <meta:user-defined meta:name="OVERHEIDop.Rubriek/DC.type">beleidsregel</meta:user-defined>
    <meta:user-defined meta:name="OVERHEID.Gemeente/DCTERMS.publisher">Borne</meta:user-defined>
    <meta:user-defined meta:name="OVERHEID.Gemeente/OVERHEID.authority">Borne</meta:user-defined>
    <meta:user-defined meta:name="OVERHEID.TaxonomieBeleidsagendaDecentraal/OVERHEID.category">Openbare orde en veiligheid | Organisatie en beleid</meta:user-defined>
    <meta:user-defined meta:name="DC.source">artikel 9.2.2.1a van de Wet milieubeheer]|[1.0:c:BWBR0003245&amp;artikel=9.2.2.1a&amp;g=2026-08-01</meta:user-defined>
    <meta:user-defined meta:name="DC.source">artikelen 2.3.2 e.v. van het Vuurwerkbesluit]|[https://wetten.overheid.nl/BWBR0013360/2026-08-01#Hoofdstuk2_Paragraaf3_Artikel2.3.2</meta:user-defined>
    <meta:user-defined meta:name="OVERHEIDop.referentienummer">26int03705</meta:user-defined>
    <meta:user-defined meta:name="DCTERMS.alternative">Beleidsregel veilige jaarwisseling gemeente Borne</meta:user-defined>
    <dc:language>nl</dc:language>
    <meta:user-defined meta:name="OVERHEIDop.locatietype/OVERHEIDop.gebiedsmarkering">Gemeente</meta:user-defined>
    <meta:user-defined meta:name="DC.title">Beleidsregel veilige jaarwisseling gemeente Borne</meta:user-defined>
    <meta:user-defined meta:name="DCTERMS.W3CDTF/DCTERMS.available">2026-08-26</meta:user-defined>
    <meta:user-defined meta:name="DCTERMS.W3CDTF/OVERHEIDop.jaargang">2026</meta:user-defined>
    <meta:user-defined meta:name="OVERHEIDop.publicationIssue">399480</meta:user-defined>
    <meta:user-defined meta:name="OVERHEIDop.betreftRegeling">CVDR765770_1</meta:user-defined>
    <meta:user-defined meta:name="xs:date/OVERHEIDop.startdatum">2026-09-01</meta:user-defined>
    <meta:user-defined meta:name="OVERHEIDop.GmbID/DC.identifier">gmb-2026-399480</meta:user-defined>
    <meta:user-defined meta:name="OVERHEIDop.versieInformatie"/>
  </office:meta>
</office:document-meta>
</file>