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13">
      <text:list-level-style-bullet text:bullet-char="•" text:level="1">
        <style:list-level-properties text:min-label-width="10mm"/>
      </text:list-level-style-bullet>
    </text:list-style>
    <text:list-style style:name="id1-3-2-1-4-13-1">
      <text:list-level-style-bullet text:bullet-char="•" text:level="1">
        <style:list-level-properties text:min-label-width="10mm"/>
      </text:list-level-style-bullet>
    </text:list-style>
    <text:list-style style:name="id1-3-2-1-4-13-2">
      <text:list-level-style-bullet text:bullet-char="•" text:level="1">
        <style:list-level-properties text:min-label-width="10mm"/>
      </text:list-level-style-bullet>
    </text:list-style>
    <text:list-style style:name="id1-3-2-1-4-13-3">
      <text:list-level-style-bullet text:bullet-char="•" text:level="1">
        <style:list-level-properties text:min-label-width="10mm"/>
      </text:list-level-style-bullet>
    </text:list-style>
    <text:list-style style:name="id1-3-2-1-4-13-4">
      <text:list-level-style-bullet text:bullet-char="•" text:level="1">
        <style:list-level-properties text:min-label-width="10mm"/>
      </text:list-level-style-bullet>
    </text:list-style>
    <text:list-style style:name="id1-3-2-1-4-13-5">
      <text:list-level-style-bullet text:bullet-char="•" text:level="1">
        <style:list-level-properties text:min-label-width="10mm"/>
      </text:list-level-style-bullet>
    </text:list-style>
  </office:automatic-styles>
  <office:body>
    <office:text>
      <text:p text:style-name="new_page_staatscourant"/>
      <text:p text:style-name="single-kop-titel">Verkeersbesluit ten behoeve van een individuele gehandicaptenparkeerplaats ter hoogte van Doctor Poelsstraat 94 te Gulpen</text:p>
      <text:section text:name="regeling_id1-3-2" text:style-name="regeling">
        <text:section text:name="aanhef_id1-3-2-1" text:style-name="aanhef">
          <text:section text:name="context_id1-3-2-1-1" text:style-name="context">
            <text:p text:style-name="context.al">G.26.02363</text:p>
            <text:p text:style-name="context_bottom"/>
          </text:section>
          <text:p text:style-name="aanhef_wie">Bevoegd gezag</text:p>
          <text:p text:style-name="aanhef_wie">Burgemeester en Wethouders hebben besloten dat dit besluit volgens de uniforme openbare voorbereidingsprocedure van afdeling 3.4 van de Algemene wet bestuursrecht (Awb) is voorbereid. Op grond van artikel 18, eerste lid, onder d, van de Wegenverkeerswet 1994 zijn Burgemeester en Wethouders van Gulpen-Wittem bevoegd een verkeersbesluit te nemen. </text:p>
          <text:section text:name="considerans_id1-3-2-1-4" text:style-name="considerans">
            <text:p text:style-name="considerans.al">
            <text:span text:style-name="nadrukvet">Overwegingen van het besluit</text:span>
          </text:p>
            <text:p text:style-name="considerans.al">Het ontwerp verkeersbesluit is gepubliceerd in ‘Gulp en Geul’ en https://www.officielebekendmakingen.nl en heeft gedurende 6 weken ter inzage gelegen. Tijdens deze periode zijn geen zienswijze ingediend.</text:p>
            <text:p text:style-name="considerans.al">Op 11 maart 2026 is een aanvraag ontvangen voor het verkrijgen van een individuele gehandicaptenparkeerplaats op kenteken. De aanvraag is getoetst aan de regels zoals vastgelegd in de 'Beleidsnotitie inzake toewijzing gehandicaptenparkeerplaats 2007'. </text:p>
            <text:p text:style-name="considerans.al">
            <text:span text:style-name="nadrukvet">Formeel kader</text:span>
          </text:p>
            <text:p text:style-name="considerans.al">Artikel 15 van de Wegenverkeerswet 1994 bepaalt dat:</text:p>
            <text:list text:style-name="id1-3-2-1-4-6">
              <text:list-item text:style-override="id1-3-2-1-4-6-1">
                <text:number>1.</text:number>
                <text:p text:style-name="al">De plaatsing of verwijdering van de bij algemene maatregel van bestuur aangewezen verkeerstekens, en onderborden voor zover daardoor een gebod of verbod ontstaat of wordt gewijzigd, geschiedt krachtens een verkeersbesluit en dat;</text:p>
              </text:list-item>
              <text:list-item text:style-override="id1-3-2-1-4-6-2">
                <text:number>2.</text:number>
                <text:p text:style-name="al"> 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list-item>
            </text:list>
            <text:p text:style-name="considerans.al">Aan de Doctor Poelsstraat, 6271 AR Gulpen ter hoogte van huisnummer 94 een individuele gehandicaptenparkeerplaats aan te wijzen middels plaatsing van het bord E06 van Bijlage I Regelement Verkeersregels en Verkeerstekens 1990 en onderbord voorzien van kenteken. </text:p>
            <text:p text:style-name="considerans.al">
            <text:span text:style-name="nadrukvet">Belangenafweging</text:span>
          </text:p>
            <text:p text:style-name="considerans.al">Van de in artikel 2, eerste en tweede lid, van de Wegenverkeerswet 1994 genoemde belangen, liggen de volgende belangen ten grondslag aan dit besluit:</text:p>
            <text:list text:style-name="id1-3-2-1-4-10">
              <text:list-item text:style-override="id1-3-2-1-4-10-1">
                <text:number>1.</text:number>
                <text:p text:style-name="al">Het beschermen van de weggebruikers en passagiers; </text:p>
              </text:list-item>
              <text:list-item text:style-override="id1-3-2-1-4-10-2">
                <text:number>2.</text:number>
                <text:p text:style-name="al"> Het in stand houden van de weg en het waarborgen van de bruikbaarheid daarvan.</text:p>
              </text:list-item>
            </text:list>
            <text:p text:style-name="considerans.al">
            <text:span text:style-name="nadrukvet">Motivering</text:span>
          </text:p>
            <text:p text:style-name="considerans.al">De aanvraag met kenmerk GF.26.0046 voldoet aan de eisen zoals gesteld in de ‘Beleidsnotitie inzake toewijzing gehandicaptenparkeerplaats 2007'. </text:p>
            <text:list text:style-name="id1-3-2-1-4-13">
              <text:list-item text:style-override="id1-3-2-1-4-13-1">
                <text:number>•</text:number>
                <text:p text:style-name="al">De aanvrager beschikt over een gehandicaptenparkeerkaart, zijnde een bestuurderskaart; </text:p>
              </text:list-item>
              <text:list-item text:style-override="id1-3-2-1-4-13-2">
                <text:number>•</text:number>
                <text:p text:style-name="al"> De aanvrager beschikt niet over parkeergelegenheid op eigen terrein; </text:p>
              </text:list-item>
              <text:list-item text:style-override="id1-3-2-1-4-13-3">
                <text:number>•</text:number>
                <text:p text:style-name="al"> Het is mogelijk om binnen 100 meter afstand van de woning van de aanvrager een parkeerplaats aan te wijzen als individuele gehandicaptenparkeerplaats namelijk de uiterst linkse parkeerplaats te Doctor Poelsstraat 94, 6271 AR Gulpen; </text:p>
              </text:list-item>
              <text:list-item text:style-override="id1-3-2-1-4-13-4">
                <text:number>•</text:number>
                <text:p text:style-name="al"> De parkeerdruk ter plaatse is dusdanig hoog dat het reserveren van een parkeerplaats voor de aanvrager noodzakelijk is; </text:p>
              </text:list-item>
              <text:list-item text:style-override="id1-3-2-1-4-13-5">
                <text:number>•</text:number>
                <text:p text:style-name="al"> De gemeentelijke verkeersmedewerker is ter plekke de situatie gaan bekijken en in gesprek gegaan met de bewoners. Op basis hiervan zijn de beoordelingscriteria positief beoordeeld. </text:p>
              </text:list-item>
            </text:list>
            <text:p text:style-name="considerans.al">
            <text:span text:style-name="nadrukvet">Gehoord</text:span>
          </text:p>
            <text:p text:style-name="considerans.al">Overeenkomstig artikel 24 van het Besluit administratieve bepalingen inzake het wegverkeer (BABW) is overleg gepleegd met de aangestelde verkeersadviseur van de politie. Er is een positief advies afgegev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Aan de Doctor Poelsstraat, 6271 AR Gulpen ter hoogte van huisnummer 94 een individuele gehandicaptenparkeerplaats aan te wijzen, middels plaatsing van het bord E06 van Bijlage I Regelement Verkeersregels en Verkeerstekens 1990 en onderbord voorzien van kenteken</text:p>
            <text:p text:style-name="tekst_bottom"/>
          </text:section>
        </text:section>
        <text:section text:name="bezwaarschrift_id1-3-2-3" text:style-name="bezwaarschrift">
          <text:p text:style-name="bezwaarschrift_top"/>
          <text:p text:style-name="bezwaarschrift_al">
          <text:span text:style-name="nadrukvet">Rechtsbescherming (beroep)</text:span>
        </text:p>
          <text:p text:style-name="bezwaarschrift_al">Dit besluit is voorbereid via de uitgebreide voorbereidingsprocedure (afdeling 3.4 Awb). Dit betekent dat er geen bezwaarschrift kan worden ingediend bij de gemeente.</text:p>
          <text:p text:style-name="bezwaarschrift_al">Belanghebbenden die tijdig een zienswijze naar voren hebben gebracht over het ontwerpbesluit, alsmede belanghebbenden aan wie redelijkerwijs niet kan worden verweten dat zij geen zienswijze naar voren hebben gebracht, kunnen binnen en termijn van zes weken (ingaand op de dag na de bekendmaking van dit besluit in het Gemeenteblad) rechtstreeks beroep instellen. Het beroepschrift kunt u sturen naar de rechtbank Limburg, Sector bestuursrecht, Postbus 950, 6040 AZ Roermond.</text:p>
          <text:p text:style-name="bezwaarschrift_al">U kunt ook digitaal een verzoekschrift instellen bij de rechtbank via <text:a xlink:href="https://www.rechtspraak.nl/organisatie-en-contact/rechtsgebieden/bestuursrecht" xlink:type="simple"><text:span text:style-name="nadrukondlijn">Bestuursrecht | Rechtspraak</text:span></text:a>. Daarvoor moet u wel beschikken over een elektronische handtekening (DigiD). Kijk op de genoemde site voor de precieze voorwaarden.</text:p>
          <text:p text:style-name="bezwaarschrift_al">Tevens kan de indiener van het beroepschrift de Voorzieningenrechter van de Rechtbank Limburg verzoeken een voorlopige voorziening te treffen, indien onverwijlde spoed, gelet op de betrokken belangen, dat vereist. Dit verzoek kunt u sturen naar de Rechtbank Limburg, Sector Bestuursrecht, Postbus 950, 6040 AZ Roermond.</text:p>
          <text:p text:style-name="bezwaarschrift_al">Met vriendelijke groet,</text:p>
          <text:p text:style-name="bezwaarschrift_al">Namens het college van burgemeester en wethouders van Gulpen-Wittem,</text:p>
          <text:p text:style-name="bezwaarschrift_al">de locosecretaris,</text:p>
          <text:p text:style-name="bezwaarschrift_al">dhr. G.J.P.M. Paquaij</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94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ulpen-Wittem</meta:user-defined>
    <meta:user-defined meta:name="OVERHEID.Gemeente/OVERHEID.authority">Gulpen-Wittem</meta:user-defined>
    <meta:user-defined meta:name="OVERHEID.Informatietype/DC.type">officiële publicatie</meta:user-defined>
    <meta:user-defined meta:name="OVERHEIDop.Rubriek/DC.type">verkeersbesluit of -mededeling</meta:user-defined>
    <meta:user-defined meta:name="OVERHEID.Gemeente/DCTERMS.publisher">Gulpen-Witt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ulpen-Wittem - aanwijzen van een gehandicaptenparkeerplaats - ter hoogte van Doctor Poelsstraat 94 te Gulp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26.02363</meta:user-defined>
    <meta:user-defined meta:name="OVERHEIDop.verkeersbordcode">E6</meta:user-defined>
    <dc:language>nl</dc:language>
    <meta:user-defined meta:name="OVERHEIDop.locatietype/OVERHEIDop.gebiedsmarkering">Adres</meta:user-defined>
    <meta:user-defined meta:name="DC.title">Verkeersbesluit ten behoeve van een individuele gehandicaptenparkeerplaats ter hoogte van Doctor Poelsstraat 94 te Gulpen</meta:user-defined>
    <meta:user-defined meta:name="DCTERMS.W3CDTF/DCTERMS.available">2026-08-26</meta:user-defined>
    <meta:user-defined meta:name="DCTERMS.W3CDTF/OVERHEIDop.jaargang">2026</meta:user-defined>
    <meta:user-defined meta:name="OVERHEIDop.publicationIssue">399477</meta:user-defined>
    <meta:user-defined meta:name="OVERHEIDop.GmbID/DC.identifier">gmb-2026-399477</meta:user-defined>
    <meta:user-defined meta:name="OVERHEIDop.versieInformatie"/>
  </office:meta>
</office:document-meta>
</file>