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Bergen, verleende terrasvergunning Sumeré, Paardenmarkt 31, 1871CV Schoorl, verzenddatum 19 augustus 2026 (Z2026-000046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947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7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7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669</meta:user-defined>
    <meta:user-defined meta:name="DCTERMS.abstract">terrasvergunning Sumeré, Paardenmarkt 31, 1871CV Schoorl, verzenddatum 19 augustus 2026 (Z2026-00004669)</meta:user-defined>
    <dc:language>nl</dc:language>
    <meta:user-defined meta:name="OVERHEIDop.locatietype/OVERHEIDop.gebiedsmarkering">Punt</meta:user-defined>
    <meta:user-defined meta:name="DC.title">Gemeente Bergen, verleende terrasvergunning Sumeré, Paardenmarkt 31, 1871CV Schoorl, verzenddatum 19 augustus 2026 (Z2026-00004669)</meta:user-defined>
    <meta:user-defined meta:name="DCTERMS.W3CDTF/DCTERMS.available">2026-08-25</meta:user-defined>
    <meta:user-defined meta:name="DCTERMS.W3CDTF/OVERHEIDop.jaargang">2026</meta:user-defined>
    <meta:user-defined meta:name="OVERHEIDop.publicationIssue">399476</meta:user-defined>
    <meta:user-defined meta:name="OVERHEIDop.GmbID/DC.identifier">gmb-2026-399476</meta:user-defined>
    <meta:user-defined meta:name="OVERHEIDop.versieInformatie"/>
  </office:meta>
</office:document-meta>
</file>