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&lt;ACTIVITEIT&gt; Weverslaan 1 a 14, 7991 BN Dwingelo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Kappen</text:p>
            <text:p text:style-name="common-al">
            
          </text:p>
            <text:p text:style-name="common-al">Weverslaan 1 a 14, 7991 BN Dwingeloo, het kappen van een Apenboom (aanvraagdatum 12-08-2026, zaaknummer 170154964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9946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0154964</meta:user-defined>
    <dc:language>nl</dc:language>
    <meta:user-defined meta:name="OVERHEIDop.locatietype/OVERHEIDop.gebiedsmarkering">Punt</meta:user-defined>
    <meta:user-defined meta:name="DC.title">Aangevraagde omgevingsvergunning &lt;ACTIVITEIT&gt; Weverslaan 1 a 14, 7991 BN Dwingeloo.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69</meta:user-defined>
    <meta:user-defined meta:name="OVERHEIDop.GmbID/DC.identifier">gmb-2026-399469</meta:user-defined>
    <meta:user-defined meta:name="OVERHEIDop.versieInformatie"/>
  </office:meta>
</office:document-meta>
</file>