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realiseren van een funderingsplaat ten behoeve van plaatsing silo’s, Stephensonstraat 12 2723RN Zoetermeer op 20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8-2026 is een aanvraag Omgevingsvergunning ontvangen voor het realiseren van een funderingsplaat ten behoeve van plaatsing silo’s op locatie Stephensonstraat 12 2723RN Zoetermeer. De aanvraag is geregistreerd onder zaaknummer 2026-117975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/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946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6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6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17975</meta:user-defined>
    <meta:user-defined meta:name="DCTERMS.abstract">het realiseren van een funderingsplaat ten behoeve van plaatsing silo’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voor het realiseren van een funderingsplaat ten behoeve van plaatsing silo’s, Stephensonstraat 12 2723RN Zoetermeer op 20-08-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64</meta:user-defined>
    <meta:user-defined meta:name="OVERHEIDop.GmbID/DC.identifier">gmb-2026-399464</meta:user-defined>
    <meta:user-defined meta:name="OVERHEIDop.versieInformatie"/>
  </office:meta>
</office:document-meta>
</file>