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Witte de Withstraat 162 1057Z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uitbouwen aan de achterzijde van beide woningen, inclusief patio's als buitenruimte, ten behoeve van de uitbreiding van de bestaande woonfunctie</text:p>
            <text:p text:style-name="common-al">Besluit: verleend</text:p>
            <text:p text:style-name="common-al">Besluit verzonden op: 14-07-2026</text:p>
            <text:p text:style-name="common-al">Zaakadres: Witte de Withstraat 162 1057ZK Amsterdam</text:p>
            <text:p text:style-name="common-al">Zaaknummer: Z2025-049487</text:p>
            <text:p text:style-name="common-al">DSO-nummer: 202511180057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5-049487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4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46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49487</meta:user-defined>
    <meta:user-defined meta:name="DCTERMS.abstract">Het realiseren van een uitbouw met patio op beide adressen ter vergroting van de reeds aanwezige woonfunc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Witte de Withstraat 162 1057ZK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462</meta:user-defined>
    <meta:user-defined meta:name="OVERHEIDop.GmbID/DC.identifier">gmb-2026-399462</meta:user-defined>
    <meta:user-defined meta:name="OVERHEIDop.versieInformatie"/>
  </office:meta>
</office:document-meta>
</file>