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Beiraweg 8, Amsterdam - Plaatsen compactstation - Koninklijke Ahold Delhaize N.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plaatsen van een compactstation volledig ten behoeve van de laadinfrastructuur voor elektrische bezorgbusjes</text:p>
            <text:p text:style-name="common-al">Aanvrager: Koninklijke Ahold Delhaize N.V.</text:p>
            <text:p text:style-name="common-al">Zaaknummer: OD2026-0051598</text:p>
            <text:p text:style-name="common-al">DSO nummer: 2026081101281</text:p>
            <text:p text:style-name="common-al">Ontvangstdatum aanvraag: 11-08-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945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5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5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51598</meta:user-defined>
    <meta:user-defined meta:name="DCTERMS.abstract">FD 21537 - Ahold HSC Amsterdam, realisatie compactstation</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Beiraweg 8, Amsterdam - Plaatsen compactstation - Koninklijke Ahold Delhaize N.V.</meta:user-defined>
    <meta:user-defined meta:name="DCTERMS.W3CDTF/DCTERMS.available">2026-08-25</meta:user-defined>
    <meta:user-defined meta:name="DCTERMS.W3CDTF/OVERHEIDop.jaargang">2026</meta:user-defined>
    <meta:user-defined meta:name="OVERHEIDop.publicationIssue">399456</meta:user-defined>
    <meta:user-defined meta:name="OVERHEIDop.GmbID/DC.identifier">gmb-2026-399456</meta:user-defined>
    <meta:user-defined meta:name="OVERHEIDop.versieInformatie"/>
  </office:meta>
</office:document-meta>
</file>