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0-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5">
      <text:list-level-style-bullet text:bullet-char="-" text:level="1">
        <style:list-level-properties text:min-label-width="10mm"/>
      </text:list-level-style-bullet>
    </text:list-style>
    <text:list-style style:name="id1-3-2-2-2-15-1">
      <text:list-level-style-bullet text:bullet-char="-" text:level="1">
        <style:list-level-properties text:min-label-width="10mm"/>
      </text:list-level-style-bullet>
    </text:list-style>
    <text:list-style style:name="id1-3-2-2-2-15-2">
      <text:list-level-style-bullet text:bullet-char="-" text:level="1">
        <style:list-level-properties text:min-label-width="10mm"/>
      </text:list-level-style-bullet>
    </text:list-style>
    <text:list-style style:name="id1-3-2-2-2-15-3">
      <text:list-level-style-bullet text:bullet-char="-" text:level="1">
        <style:list-level-properties text:min-label-width="10mm"/>
      </text:list-level-style-bullet>
    </text:list-style>
    <text:list-style style:name="id1-3-2-2-2-15-4">
      <text:list-level-style-bullet text:bullet-char="-" text:level="1">
        <style:list-level-properties text:min-label-width="10mm"/>
      </text:list-level-style-bullet>
    </text:list-style>
    <text:list-style style:name="id1-3-2-2-2-17">
      <text:list-level-style-bullet text:bullet-char="-" text:level="1">
        <style:list-level-properties text:min-label-width="10mm"/>
      </text:list-level-style-bullet>
    </text:list-style>
    <text:list-style style:name="id1-3-2-2-2-17-1">
      <text:list-level-style-bullet text:bullet-char="-" text:level="1">
        <style:list-level-properties text:min-label-width="10mm"/>
      </text:list-level-style-bullet>
    </text:list-style>
    <text:list-style style:name="id1-3-2-2-2-17-2">
      <text:list-level-style-bullet text:bullet-char="-" text:level="1">
        <style:list-level-properties text:min-label-width="10mm"/>
      </text:list-level-style-bullet>
    </text:list-style>
    <text:list-style style:name="id1-3-2-2-2-20">
      <text:list-level-style-bullet text:bullet-char="-" text:level="1">
        <style:list-level-properties text:min-label-width="10mm"/>
      </text:list-level-style-bullet>
    </text:list-style>
    <text:list-style style:name="id1-3-2-2-2-20-1">
      <text:list-level-style-bullet text:bullet-char="-" text:level="1">
        <style:list-level-properties text:min-label-width="10mm"/>
      </text:list-level-style-bullet>
    </text:list-style>
    <text:list-style style:name="id1-3-2-2-2-20-2">
      <text:list-level-style-bullet text:bullet-char="-" text:level="1">
        <style:list-level-properties text:min-label-width="10mm"/>
      </text:list-level-style-bullet>
    </text:list-style>
    <text:list-style style:name="id1-3-2-2-2-22">
      <text:list-level-style-bullet text:bullet-char="-" text:level="1">
        <style:list-level-properties text:min-label-width="10mm"/>
      </text:list-level-style-bullet>
    </text:list-style>
    <text:list-style style:name="id1-3-2-2-2-22-1">
      <text:list-level-style-bullet text:bullet-char="-" text:level="1">
        <style:list-level-properties text:min-label-width="10mm"/>
      </text:list-level-style-bullet>
    </text:list-style>
    <text:list-style style:name="id1-3-2-2-2-22-2">
      <text:list-level-style-bullet text:bullet-char="-" text:level="1">
        <style:list-level-properties text:min-label-width="10mm"/>
      </text:list-level-style-bullet>
    </text:list-style>
    <text:list-style style:name="id1-3-2-2-2-22-3">
      <text:list-level-style-bullet text:bullet-char="-" text:level="1">
        <style:list-level-properties text:min-label-width="10mm"/>
      </text:list-level-style-bullet>
    </text:list-style>
    <text:list-style style:name="id1-3-2-2-2-22-4">
      <text:list-level-style-bullet text:bullet-char="-" text:level="1">
        <style:list-level-properties text:min-label-width="10mm"/>
      </text:list-level-style-bullet>
    </text:list-style>
    <style:style style:family="table-column" style:parent-style-name="colspec" style:name="id1-3-2-2-2-25-1-1">
      <style:table-column-properties/>
    </style:style>
    <text:list-style style:name="id1-3-2-2-2-34">
      <text:list-level-style-bullet text:bullet-char="-" text:level="1">
        <style:list-level-properties text:min-label-width="10mm"/>
      </text:list-level-style-bullet>
    </text:list-style>
    <text:list-style style:name="id1-3-2-2-2-34-1">
      <text:list-level-style-bullet text:bullet-char="-" text:level="1">
        <style:list-level-properties text:min-label-width="10mm"/>
      </text:list-level-style-bullet>
    </text:list-style>
    <text:list-style style:name="id1-3-2-2-2-34-2">
      <text:list-level-style-bullet text:bullet-char="-" text:level="1">
        <style:list-level-properties text:min-label-width="10mm"/>
      </text:list-level-style-bullet>
    </text:list-style>
    <text:list-style style:name="id1-3-2-2-2-34-3">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Amsterdam tot wijziging van de Regeling tweejarige subsidies voor cultuurmakers AFK in verband met de verdelingssystematiek en ondergeschikte wijzigingen</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3 van de Algemene Subsidieverordening Amsterdam 2023,</text:p>
            <text:p text:style-name="al"/>
            <text:p text:style-name="al">Gelet op het voorstel van het bestuur van het Amsterdams Fonds voor de Kuns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Regeling tweejarige subsidies voor cultuurmakers als volgt te wijzigen:</text:p>
            <text:p text:style-name="al"/>
            <text:p text:style-name="al">A</text:p>
            <text:p text:style-name="al">Artikel 1.1 komt te luiden: </text:p>
            <text:p text:style-name="al">
            <text:span text:style-name="nadrukvet">
              <text:span text:style-name="nadrukcur">Artikel 1.1 Definities</text:span>
            </text:span>
          </text:p>
            <text:p text:style-name="al">In deze regeling wordt verstaan onder:</text:p>
            <text:list text:style-name="id1-3-2-2-1-8">
              <text:list-item text:style-override="id1-3-2-2-1-8-1">
                <text:number>-</text:number>
                <text:p text:style-name="al">Aanvrager: de natuurlijke persoon of rechtspersoon als bedoeld in artikel 1.3 van deze regeling;</text:p>
              </text:list-item>
              <text:list-item text:style-override="id1-3-2-2-1-8-2">
                <text:number>-</text:number>
                <text:p text:style-name="al">AFK: Amsterdams Fonds voor de Kunst;</text:p>
              </text:list-item>
              <text:list-item text:style-override="id1-3-2-2-1-8-3">
                <text:number>-</text:number>
                <text:p text:style-name="al">ASA 2023: <text:a xlink:href="https://lokaleregelgeving.overheid.nl/CVDR699839" xlink:type="simple"><text:span text:style-name="nadrukondlijn">de Algemene Subsidieverordening Amsterdam 2023</text:span></text:a>;</text:p>
              </text:list-item>
              <text:list-item text:style-override="id1-3-2-2-1-8-4">
                <text:number>-</text:number>
                <text:p text:style-name="al">Bestuur: bestuur van de stichting Amsterdams Fonds voor de Kunst;</text:p>
              </text:list-item>
              <text:list-item text:style-override="id1-3-2-2-1-8-5">
                <text:number>-</text:number>
                <text:p text:style-name="al">Cultuureducatie: doelbewust leren over en door middel van kunst, erfgoed en media via gerichte instructie, zowel binnen- als buitenschools;</text:p>
              </text:list-item>
              <text:list-item text:style-override="id1-3-2-2-1-8-6">
                <text:number>-</text:number>
                <text:p text:style-name="al">Cultuurmaker: persoon die zich creatief en cultureel ontwikkelt in de vrije tijd op het gebied van kunst en cultuur vanuit interesse, passie of liefhebberij;</text:p>
              </text:list-item>
              <text:list-item text:style-override="id1-3-2-2-1-8-7">
                <text:number>-</text:number>
                <text:p text:style-name="al">Deelnemer: persoon die actief deelneemt aan het inhoudelijke maak- of werkproces;</text:p>
              </text:list-item>
              <text:list-item text:style-override="id1-3-2-2-1-8-8">
                <text:number>-</text:number>
                <text:p text:style-name="al">Koepelorganisatie: rechtspersoon zonder winstoogmerk die de belangen van de bij hem aangesloten instellingen behartigt;</text:p>
              </text:list-item>
              <text:list-item text:style-override="id1-3-2-2-1-8-9">
                <text:number>-</text:number>
                <text:p text:style-name="al">Presentatie: het resultaat is op enigerlei wijze beschikbaar of voor publiek toegankelijk in Amsterdam niet zijnde presentaties in besloten kring of in verband met een religieuze dienst of viering;</text:p>
              </text:list-item>
              <text:list-item text:style-override="id1-3-2-2-1-8-10">
                <text:number>-</text:number>
                <text:p text:style-name="al">Website: de website van het AFK, www.amsterdamsfondsvoordekunst.nl.</text:p>
              </text:list-item>
            </text:list>
            <text:p text:style-name="al">B</text:p>
            <text:p text:style-name="al">In artikel 1.6, eerste lid, onder b, wordt ‘2025 en 2026’ vervangen door ‘2027 en 2028’;</text:p>
            <text:p text:style-name="al"/>
            <text:p text:style-name="al">C</text:p>
            <text:p text:style-name="al">In artikel 2.1, tweede lid, komt als volgt te luiden:</text:p>
            <text:list text:style-name="id1-3-2-2-1-14">
              <text:list-item text:style-override="id1-3-2-2-1-14-1">
                <text:number>2.</text:number>
                <text:p text:style-name="al">De aanvraag voor een subsidie bevat in afwijking van artikel 6, tweede lid, van de ASA 2023:</text:p>
                <text:list text:style-name="id1-3-2-2-1-14-1-3">
                  <text:list-item text:style-override="id1-3-2-2-1-14-1-3-1">
                    <text:number>a.</text:number>
                    <text:p text:style-name="al">de discipline waarin de subsidie wordt aangevraagd (muziek-muziektheater, theater, dans, beeldende kunst, film, woordkunst of een mengvorm daarvan);</text:p>
                  </text:list-item>
                  <text:list-item text:style-override="id1-3-2-2-1-14-1-3-2">
                    <text:number>b.</text:number>
                    <text:p text:style-name="al">een beschrijving van de activiteiten waarvoor subsidie wordt aangevraagd en van de openbaar toegankelijke presentaties en het publiek dat daarmee beoogd wordt;</text:p>
                  </text:list-item>
                  <text:list-item text:style-override="id1-3-2-2-1-14-1-3-3">
                    <text:number>c.</text:number>
                    <text:p text:style-name="al">een opgave van het aantal deelnemers of leden en een beschrijving van de ontwikkeling in het aantal deelnemers of leden zowel in het verleden als naar de toekomst;</text:p>
                  </text:list-item>
                  <text:list-item text:style-override="id1-3-2-2-1-14-1-3-4">
                    <text:number>d.</text:number>
                    <text:p text:style-name="al">indien de aanvrager een natuurlijk persoon betreft, een samenwerkingsovereenkomst tussen individuen volgens de modelovereenkomst op de website waaruit de samenwerking blijkt en die niet ouder is dan één jaar;</text:p>
                  </text:list-item>
                  <text:list-item text:style-override="id1-3-2-2-1-14-1-3-5">
                    <text:number>e.</text:number>
                    <text:p text:style-name="al">een sluitende begroting van de activiteiten, bestaande uit een overzicht van de geraamde inkomsten en uitgaven, voorzien van een schriftelijke toelichting per begrotingspost, volgens de modelbegroting die op de website te vinden is;</text:p>
                  </text:list-item>
                  <text:list-item text:style-override="id1-3-2-2-1-14-1-3-6">
                    <text:number>f.</text:number>
                    <text:p text:style-name="al">bij een aanvraag door een rechtspersoon: uittreksel van de kamer van koophandel dat niet ouder is dan drie maanden.</text:p>
                  </text:list-item>
                </text:list>
              </text:list-item>
            </text:list>
            <text:p text:style-name="al">D</text:p>
            <text:p text:style-name="al">In artikel 2.2, eerste lid, wordt ‘2024’ vervangen door ‘2026’;</text:p>
            <text:p text:style-name="al"/>
            <text:p text:style-name="al">E</text:p>
            <text:p text:style-name="al">Artikel 3.1 wordt als volgt gewijzigd:</text:p>
            <text:list text:style-name="id1-3-2-2-1-20">
              <text:list-item text:style-override="id1-3-2-2-1-20-1">
                <text:number>a.</text:number>
                <text:p text:style-name="al">Het opschrift komt te luiden: <text:span text:style-name="nadrukvet"><text:span text:style-name="nadrukcur">Artikel 3.1 Verdeelsleutel subsidieplafond en hoogte van de subsidie</text:span></text:span>.</text:p>
              </text:list-item>
              <text:list-item text:style-override="id1-3-2-2-1-20-2">
                <text:number>b.</text:number>
                <text:p text:style-name="al">Er wordt een vierde lid toegevoegd, luidende:</text:p>
              </text:list-item>
              <text:list-item text:style-override="id1-3-2-2-1-20-3">
                <text:number>4.</text:number>
                <text:p text:style-name="al">Als er na vermindering van alle ingediende aanvragen met het maximale percentage van 10% nog steeds sprake is van overschrijding van het subsidieplafond, worden de aanvragen op volgorde van binnenkomst behandeld. Als tijdstip van indiening geldt daarbij het moment waarop de aanvraag compleet is.</text:p>
              </text:list-item>
            </text:list>
            <text:p text:style-name="al">F</text:p>
            <text:p text:style-name="al"/>
            <text:p text:style-name="al">Artikel 5.2 komt te luiden:</text:p>
            <text:p text:style-name="al">
            <text:span text:style-name="nadrukvet">
              <text:span text:style-name="nadrukcur">Artikel 5.2 Citeertitel</text:span>
            </text:span>
          </text:p>
            <text:p text:style-name="al">Deze regeling wordt aangehaald als: Subsidieregeling Tweejarige subsidies cultuurmakers Amsterdam.</text:p>
          </text:section>
          <text:section text:name="artikel_id1-3-2-2-2" text:style-name="artikel">
            <text:p text:style-name="artikel_kop_titel"><text:span text:style-name="artikel_kop_label">ARTIKEL</text:span> <text:span text:style-name="artikel_kop_nr">II</text:span> </text:p>
            <text:p text:style-name="al">De toelichting bij de Regeling tweejarige subsidies voor cultuurmakers AFK komt te luiden:</text:p>
            <text:p text:style-name="al"/>
            <text:p text:style-name="al">
            <text:span text:style-name="nadrukvet">INLEIDING</text:span>
          </text:p>
            <text:p text:style-name="al">Vanuit de missie ‘Fantastische kunst voor alle Amsterdammers’ wil het AFK met de regeling tweejarige subsidies Cultuurmakers bijdragen aan de actieve beoefening van kunst en cultuur in de vrije tijd in de hele stad. </text:p>
            <text:p text:style-name="al"/>
            <text:p text:style-name="al">Amsterdamse cultuurmakers zijn mensen die zich in hun vrije tijd creatief en cultureel ontwikkelen vanuit hun interesse, passie of liefhebberij. Zij leveren een grote bijdrage aan de spreiding van kunst en cultuur in de stad, en aan de verbinding van kunst en cultuur met alle lagen van de samenleving. </text:p>
            <text:p text:style-name="al">Het AFK wil actieve cultuurbeoefening in de vrije tijd ruimte geven en stimuleren, inclusief de nieuwe genres en vormen waarin cultuurmakers zich organiseren. </text:p>
            <text:p text:style-name="al"/>
            <text:p text:style-name="al">
            <text:span text:style-name="nadrukvet">MET WELK DOEL?</text:span>
          </text:p>
            <text:p text:style-name="al">De regeling Tweejarige subsidies Cultuurmakers 2027-2028 heeft als doel de continuïteit en zichtbaarheid van actieve cultuurbeoefening in de vrije tijd in Amsterdam te bevorderen. De subsidie is bedoeld als een tegemoetkoming in de vaste kosten van een gezelschap of groep cultuurmakers.</text:p>
            <text:p text:style-name="al"/>
            <text:p text:style-name="al">
            <text:span text:style-name="nadrukvet">VOOR WIE?</text:span>
          </text:p>
            <text:p text:style-name="al">De regeling ondersteunt Amsterdammers die in groepsverband actief cultureel en creatief bezig zijn met kunst en cultuur (ook wel amateurkunst genoemd). Dat kan op allerlei verschillende manieren, denk bijvoorbeeld aan zingen, muziek maken, dansen, dichten, schrijven, acteren, filmen, schilderen, tekenen, fotograferen en stand-up. Dit doen zij in de vrije tijd en dus niet onder schooltijd of als baan. </text:p>
            <text:list text:style-name="id1-3-2-2-2-15">
              <text:list-item text:style-override="id1-3-2-2-2-15-1">
                <text:number>-</text:number>
                <text:p text:style-name="al">Stichtingen en verenigingen kunnen een aanvraag doen voor hun gezelschap of groep. </text:p>
              </text:list-item>
              <text:list-item text:style-override="id1-3-2-2-2-15-2">
                <text:number>-</text:number>
                <text:p text:style-name="al">Wanneer er meerdere gezelschappen of groepen onder één stichting of vereniging vallen, kan voor maximaal drie gezelschappen of groepen per rechtspersoon worden aangevraagd. Voor elk daarvan moet een aparte aanvraag worden ingediend en alle gezelschappen of groepen moeten aan de voorwaarden uit de regeling voldoen.</text:p>
              </text:list-item>
              <text:list-item text:style-override="id1-3-2-2-2-15-3">
                <text:number>-</text:number>
                <text:p text:style-name="al">Als je geen stichting of vereniging bent, maar wel in groepsverband van minimaal drie personen kunst beoefent, kun je een aanvraag doen namens jouw groep (als natuurlijk persoon). Dan moet er een samenwerkingsovereenkomst worden getekend door alle deelnemers. Verderop staat meer informatie over zo’n overeenkomst.</text:p>
              </text:list-item>
              <text:list-item text:style-override="id1-3-2-2-2-15-4">
                <text:number>-</text:number>
                <text:p text:style-name="al">Het gaat om het in groepsverband en in continuïteit beoefenen van kunst en cultuur. Het AFK verstaat daaronder dat je met enige regelmaat samenkomt, zoals bijvoorbeeld één keer per week of één keer per maand.</text:p>
              </text:list-item>
            </text:list>
            <text:p text:style-name="al">Deze regeling is NIET voor:</text:p>
            <text:list text:style-name="id1-3-2-2-2-17">
              <text:list-item text:style-override="id1-3-2-2-2-17-1">
                <text:number>-</text:number>
                <text:p text:style-name="al">Ondersteunende organisaties (zoals koepels) die de belangen behartigen van bij hen aangesloten gezelschappen komen niet voor de regeling in aanmerking. </text:p>
              </text:list-item>
              <text:list-item text:style-override="id1-3-2-2-2-17-2">
                <text:number>-</text:number>
                <text:p text:style-name="al">Deze regeling is niet voor professionele kunst. Daar heeft het AFK andere regelingen voor. </text:p>
              </text:list-item>
            </text:list>
            <text:p text:style-name="al">
            <text:span text:style-name="nadrukvet">VOOR WAT?</text:span>
          </text:p>
            <text:p text:style-name="al">De bijdrage uit deze regeling is WEL bedoeld voor:</text:p>
            <text:list text:style-name="id1-3-2-2-2-20">
              <text:list-item text:style-override="id1-3-2-2-2-20-1">
                <text:number>-</text:number>
                <text:p text:style-name="al">dekking van de vaste lasten, zoals de kosten voor artistieke leiding en/of de huur van een atelier of repetitieruimte. </text:p>
              </text:list-item>
              <text:list-item text:style-override="id1-3-2-2-2-20-2">
                <text:number>-</text:number>
                <text:p text:style-name="al">het organiseren van openbaar toegankelijke presentaties in de gemeente Amsterdam. Dan gaat het bijvoorbeeld om concerten, voorstellingen, optredens, tentoonstellingen, openbare repetities en andere presentaties voor publiek. Presentaties in besloten kring, waaronder in verband met religieuze dienst of viering, vallen hier niet onder.</text:p>
              </text:list-item>
            </text:list>
            <text:p text:style-name="al">De bijdrage uit deze regeling is NIET bedoeld voor:</text:p>
            <text:list text:style-name="id1-3-2-2-2-22">
              <text:list-item text:style-override="id1-3-2-2-2-22-1">
                <text:number>-</text:number>
                <text:p text:style-name="al">Activiteiten die worden aangeboden in de vorm van buitenschoolse of binnenschoolse cultuureducatie komen niet in aanmerkingen voor de regeling. Onder cultuureducatie verstaat het AFK het doelbewust leren van en over kunst door gerichte instructie, zoals bijvoorbeeld via lesaanbod. Cultuureducatie ondersteunt het AFK binnen de regeling Vierjarige subsidies, de regeling Ontwikkeling voor professionele organisaties en de Subsidieregeling Projectsubsidies 2026-2028. </text:p>
              </text:list-item>
              <text:list-item text:style-override="id1-3-2-2-2-22-2">
                <text:number>-</text:number>
                <text:p text:style-name="al">Activiteiten die primair gericht zijn op deelnemers onder 16 jaar oud komen niet in aanmerking. </text:p>
              </text:list-item>
              <text:list-item text:style-override="id1-3-2-2-2-22-3">
                <text:number>-</text:number>
                <text:p text:style-name="al">Eenmalige projecten komen niet voor deze regeling in aanmerking. Je kan daarvoor wel aanvragen in Subsidieregeling Projectsubsidies 2026-2028. Verderop staat meer informatie.</text:p>
              </text:list-item>
              <text:list-item text:style-override="id1-3-2-2-2-22-4">
                <text:number>-</text:number>
                <text:p text:style-name="al">Activiteiten die niet of niet vooral gericht zijn op Amsterdam of Amsterdammers, komen niet in aanmerking. Daarmee bedoelen we dat minimaal 50% van het aantal leden of deelnemers afkomstig is uit Amsterdam, of de activiteiten een bijzondere toevoeging aan in het Amsterdamse aanbod voor cultuurmakers zijn.</text:p>
              </text:list-item>
            </text:list>
            <text:p text:style-name="al">De formele regeling is opgesteld in juridische taal. Daarom geven we hier een uitleg over hoe de regeling is opgesteld en wat waar te vinden is. Ook geven we hier de belangrijkste punten per paragraaf. Bij het behandelen van de aanvraag en als je bijvoorbeeld bezwaar wil maken, geldt de regeling altijd als uitgangspunt.</text:p>
            <text:p text:style-name="al"/>
            <text:section text:name="table_id1-3-2-2-2-25" text:style-name="table">
              <text:p text:style-name="table_top"/>
              <table:table table:style-name="tgroup">
                <table:table-column table:style-name="id1-3-2-2-2-25-1-1"/>
                <table:table-row table:style-name="row">
                  <table:table-cell table:style-name="cell_frame_all" table:number-rows-spanned="1" table:number-columns-spanned="1">
                    <text:p text:style-name="table_al">
                      <text:span text:style-name="nadrukvet">LET OP:</text:span>
                    </text:p>
                    <text:p text:style-name="table_al">Behalve deze regeling en toelichting zijn ook de Algemene wet bestuursrecht en de Algemene Subsidieverordening van de gemeente Amsterdam van toepassing. Daarin staan aanvullende regels, zoals extra weigeringsgronden en verplichtingen.</text:p>
                  </table:table-cell>
                </table:table-row>
              </table:table>
              <text:p text:style-name="table_bottom"/>
            </text:section>
            <text:p text:style-name="al"/>
            <text:p text:style-name="al">
            <text:span text:style-name="nadrukvet">Paragraaf 1</text:span> beschrijft het doel van de regeling, wie ervoor kan aanvragen en onder welke voorwaarden. Zo zijn er gronden waarop het AFK kan besluiten een aanvraag af te wijzen. </text:p>
            <text:p text:style-name="al"/>
            <text:p text:style-name="al">
            <text:span text:style-name="nadrukondlijn">BELANGRIJK</text:span>: De aanvraag moet compleet en op tijd worden ingediend en betrekking hebben op activiteiten in 2027 en 2028. Het AFK kan geen subsidie toekennen voor een periode die daarbuiten valt. Dit betekent dat de kosten en inkomsten die in het aanvraagformulier en in de eigen begroting worden opgegeven, ook echt betrekking moeten hebben op die twee kalenderjaren. Het is niet mogelijk om begrotingen over gebroken boekjaren of seizoenen aan te leveren. Voor het opstellen van de begroting kun je de modelbegroting gebruiken die op de website van het AFK staat.</text:p>
            <text:p text:style-name="al"/>
            <text:p text:style-name="al">
            <text:span text:style-name="nadrukvet">Paragraaf 2</text:span> beschrijft de aanvraagprocedure. Een aanvraag kan alleen worden ingediend via het online aanvraagformulier op de website van het AFK. Op de website leggen we uit wat er in het formulier moet worden ingevuld.</text:p>
            <text:p text:style-name="al"/>
            <text:p text:style-name="al">Bij je aanvraag moet je ook een aantal dingen uploaden:</text:p>
            <text:list text:style-name="id1-3-2-2-2-34">
              <text:list-item text:style-override="id1-3-2-2-2-34-1">
                <text:number>-</text:number>
                <text:p text:style-name="al">Sluitende begroting: wat zijn de kosten en wat zijn de inkomsten? Gebruik de modelbegroting die op de website van het AFK staat bij deze regeling. </text:p>
              </text:list-item>
              <text:list-item text:style-override="id1-3-2-2-2-34-2">
                <text:number>-</text:number>
                <text:p text:style-name="al">Bij organisaties: uittreksel van de kamer van koophandel, niet ouder dan 3 maanden </text:p>
              </text:list-item>
              <text:list-item text:style-override="id1-3-2-2-2-34-3">
                <text:number>-</text:number>
                <text:p text:style-name="al">Bij natuurlijke personen: ondertekende samenwerkingsovereenkomst van maximaal één jaar oud. Gebruik de modelovereenkomst die op de website van het AFK staat bij deze regeling.</text:p>
              </text:list-item>
            </text:list>
            <text:p text:style-name="al">Let op: Als er verschillen zijn tussen het aanvraagformulier en de informatie in de documenten die je uploadt, wordt de beoordeling gebaseerd op het formulier. Zorg dus dat alles klopt, zowel in het formulier als in de documenten!</text:p>
            <text:p text:style-name="al"/>
            <text:p text:style-name="al">
            <text:span text:style-name="nadrukvet">Paragraaf 3</text:span> beschrijft hoe het beschikbare budget wordt verdeeld over de aanvragers, en binnen welke termijn. De Tweejarige subsidie Cultuurmakers wordt éénmaal per twee jaar aangevraagd. Het AFK behandelt alle aanvragen in 13 weken vanaf het moment dat het formulier dichtgaat: 30 september 2026. </text:p>
            <text:p text:style-name="al"/>
            <text:p text:style-name="al">Je kan aanvragen voor vaste subsidiebedragen in drie categorieën die zijn gekoppeld aan het begrotingsvolume. Aanvragers met een jaarlijkse begroting van meer dan € 40.000 komen niet voor subsidie in aanmerking. Als er wordt voldaan aan de voorwaarden van de regeling zoals beschreven in artikel 1.2, 1.3, 1.4 en 1.6, wordt de subsidie voor twee jaar toegekend. Als er meer aanvragen in aanmerking komen voor honorering dan er budget beschikbaar is, worden deze subsidiebedragen procentueel voor iedereen naar beneden bijgesteld, met een maximum kortingspercentage van 10%. Als er na vermindering van alle ingediende aanvragen met het maximale percentage van 10% nog steeds sprake is van overschrijding van het subsidieplafond, worden de aanvragen op volgorde van binnenkomst behandeld. Als tijdstip van indiening geldt daarbij het moment waarop de aanvraag compleet is.</text:p>
            <text:p text:style-name="al"/>
            <text:p text:style-name="al">
            <text:span text:style-name="nadrukvet">Paragraaf 4</text:span> beschrijft hoe de subsidie vervolgens wordt uitbetaald en vastgesteld en welke verplichtingen de aanvrager verder heeft. De tweejarige subsidie wordt uitbetaald in twee termijnen, aan het begin van ieder kalenderjaar waarop de subsidie betrekking heeft. Aan het eind van de subsidieperiode van twee jaar, als de subsidieverplichtingen zijn nagekomen, stelt het fonds de subsidie formeel vast. </text:p>
            <text:p text:style-name="al"/>
            <text:p text:style-name="al">Omdat het AFK belang hecht aan de zichtbaarheid van kunst en cultuur in de stad, is een voorwaarde dat er tenminste éénmaal per jaar een openbare, voor publiek toegankelijke voorstelling, concert, uitvoering, tentoonstelling of presentatie wordt georganiseerd in de gemeente Amsterdam. Een besloten presentatie, zoals een religieuze bijeenkomst, geldt niet als een openbare presentatie. De datum hiervoor moet je vooraf doorgeven aan het AFK via het digitale formulier. Op basis hiervan beoordeelt het AFK of er is voldaan aan de verplichtingen. Wanneer niet is voldaan aan één of meer verplichtingen, kan het AFK de subsidie terugvorderen. </text:p>
            <text:p text:style-name="al"/>
            <text:p text:style-name="al">
            <text:span text:style-name="nadrukvet">ANDERE SUBSIDIEMOGELIJKHEDEN BIJ HET AFK</text:span>
          </text:p>
            <text:p text:style-name="al">Naast de Tweejarige subsidie Cultuurmakers heeft het AFK ook projectsubsidies voor cultuurmakers. Ook gezelschappen of groepen met een tweejarige subsidie van het AFK, kunnen hiervoor aanvragen, zo lang het niet om dezelfde activiteiten gaat. Maak dan in allebei de aanvragen duidelijk waarvoor de subsidie precies wordt gebruikt. De procedure, voorwaarden en hoogte van de projectsubsidies zijn anders dan bij de regeling Tweejarige subsidie. Lees dus ook daarvoor de regeling en toelichting goed!</text:p>
          </text:section>
          <text:section text:name="artikel_id1-3-2-2-3" text:style-name="artikel">
            <text:p text:style-name="artikel_kop_titel"><text:span text:style-name="artikel_kop_label">ARTIKEL</text:span> <text:span text:style-name="artikel_kop_nr">III</text:span> </text:p>
            <text:p text:style-name="al">Deze regeling treedt in werking op de dag na bekendmaking.</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section>
          <text:section text:name="ondertekening_id1-3-2-3-3">
            <text:p><text:span text:style-name="functie"/></text:p>
            <text:p><text:span text:style-name="functie">De burgemeester</text:span></text:p>
            <text:p><text:span text:style-name="functie">Femke Halsema</text:span></text:p>
          </text:section>
          <text:section text:name="ondertekening_id1-3-2-3-4">
            <text:p><text:span text:style-name="functie"/></text:p>
            <text:p><text:span text:style-name="functie">De gemeentesecretaris</text:span></text:p>
            <text:p><text:span text:style-name="functie">Catrien Lenstra</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text:p>
          <text:p text:style-name="al">Met deze wijzigingen worden enkele tekstuele aanpassingen gedaan die hoofdzakelijk zien op jaartallen en het toevoegen van begrippen. Toegevoegd zijn de begrippen AFK, deelnemer en openbare presentatie. </text:p>
          <text:p text:style-name="al"/>
          <text:p text:style-name="al">Daarnaast is de verdelingssystematiek aangevuld. Omdat naar verwachting het budget te beperkt is om alle aanvragen te honoreren is in de regeling opgenomen dat als er na vermindering van alle ingediende aanvragen met het maximale percentage van 10% nog steeds sprake is van overschrijding van het subsidieplafond, de aanvragen op volgorde van binnenkomst worden behande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4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Financiën | Organisatie en beleid</meta:user-defined>
    <meta:user-defined meta:name="OVERHEID.TaxonomieBeleidsagendaDecentraal/OVERHEID.category">Cultuur en recreatie | Organisatie en beleid</meta:user-defined>
    <meta:user-defined meta:name="DC.source">artikel 3 van de Algemene Subsidieverordening Amsterdam 2023]|[https://lokaleregelgeving.overheid.nl/CVDR699839/2#hoofdstuk_1_artikel_3</meta:user-defined>
    <meta:user-defined meta:name="DCTERMS.alternative">Subsidieregeling Tweejarige subsidies cultuurmakers Amsterdam</meta:user-defined>
    <dc:language>nl</dc:language>
    <meta:user-defined meta:name="OVERHEIDop.locatietype/OVERHEIDop.gebiedsmarkering">Gemeente</meta:user-defined>
    <meta:user-defined meta:name="DC.title">Subsidieregeling Tweejarige subsidies cultuurmakers Amsterdam</meta:user-defined>
    <meta:user-defined meta:name="DCTERMS.W3CDTF/DCTERMS.available">2026-08-26</meta:user-defined>
    <meta:user-defined meta:name="DCTERMS.W3CDTF/OVERHEIDop.jaargang">2026</meta:user-defined>
    <meta:user-defined meta:name="OVERHEIDop.publicationIssue">399454</meta:user-defined>
    <meta:user-defined meta:name="OVERHEIDop.betreftRegeling">CVDR723015_2</meta:user-defined>
    <meta:user-defined meta:name="xs:date/OVERHEIDop.startdatum">2026-08-27</meta:user-defined>
    <meta:user-defined meta:name="OVERHEIDop.GmbID/DC.identifier">gmb-2026-399454</meta:user-defined>
    <meta:user-defined meta:name="OVERHEIDop.versieInformatie"/>
  </office:meta>
</office:document-meta>
</file>