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Kattestaart 26 7422SV Deventer, [Deventer M 547] Deventer M 5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4-08-2026</text:p>
            <text:p text:style-name="common-al">
            <text:span text:style-name="nadrukvet">Locatie:</text:span> Kattestaart 26 7422SV Deventer, [Deventer M 547] Deventer M 547 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61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61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61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94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610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, Kattestaart 26 7422SV Deventer, [Deventer M 547] Deventer M 547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53</meta:user-defined>
    <meta:user-defined meta:name="OVERHEIDop.GmbID/DC.identifier">gmb-2026-399453</meta:user-defined>
    <meta:user-defined meta:name="OVERHEIDop.versieInformatie"/>
  </office:meta>
</office:document-meta>
</file>