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Hoytemastraat 1 C, 2596 E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5 coniferen (stamomtrek 82 cm), staande in de achtertuin van het perceel Van Hoytemastraat 1C en herbeplanting</text:p>
            <text:p text:style-name="common-al"/>
            <text:p text:style-name="common-al">Ons kenmerk: VTH2026-6738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Hoytemastraat 1 C, 2596 E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4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385</meta:user-defined>
    <meta:user-defined meta:name="DCTERMS.abstract">het kappen van 5 coniferen (stamomtrek 82 cm), staande in de achtertuin van het perceel Van Hoytemastraat 1C en herbeplanting</meta:user-defined>
    <dc:language>nl</dc:language>
    <meta:user-defined meta:name="OVERHEIDop.locatietype/OVERHEIDop.gebiedsmarkering">Punt</meta:user-defined>
    <meta:user-defined meta:name="DC.title">Omgevingsvergunning - Aangevraagd, Van Hoytemastraat 1 C, 2596 EM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47</meta:user-defined>
    <meta:user-defined meta:name="OVERHEIDop.GmbID/DC.identifier">gmb-2026-399447</meta:user-defined>
    <meta:user-defined meta:name="OVERHEIDop.versieInformatie"/>
  </office:meta>
</office:document-meta>
</file>