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ladel​, melding Besluit activiteiten leefomgeving, Ir. Mettropweg​ 5​​ te ​Hooge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Bladel​ maakt bekend dat er een melding ingevolge het Besluit activiteiten leefomgeving (Bal) is ontvangen.</text:p>
            <text:p text:style-name="common-al">Bedrijf: Visser Hoogeloon B.V.</text:p>
            <text:p text:style-name="common-al">Locatie: Ir. Mettropweg​ ​​5 te ​Hoogeloon</text:p>
            <text:p text:style-name="common-al">Activiteit: MBA Toepassen van grond</text:p>
            <text:p text:style-name="common-al">Voor: Het aanvullen van de grond na het slopen van stallenDatum melding: 20 augustus 2026</text:p>
            <text:p text:style-name="common-al">DSO-verzoeknummer: 2026082000357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334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94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lad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334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Gemeente Bladel​, melding Besluit activiteiten leefomgeving, Ir. Mettropweg​ 5​​ te ​Hoogeloo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41</meta:user-defined>
    <meta:user-defined meta:name="OVERHEIDop.GmbID/DC.identifier">gmb-2026-399441</meta:user-defined>
    <meta:user-defined meta:name="OVERHEIDop.versieInformatie"/>
  </office:meta>
</office:document-meta>
</file>