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leegstandsvergunning voor tijdelijke verhuur op grond van de leegstandswet, Staedion Prinses Beatrixstraat e/o in Nootdot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erleende leegstandsvergunning voor tijdelijke verhuur op grond van de leegstandswet, Staedion Prinses Beatrixstraat e/o in Nootdorp; zaaknummer 1688714,</text:p>
            <text:p text:style-name="common-al"/>
            <text:p text:style-name="common-al">Locatie: Prinses Beatrixstraat 5, 7, 9, 11, 13, 15, 17, 19, 21, 23, 25, 27, 29, 31, 33, 35 (oneven nummers) in Nootdorp, Prinses Beatrixstraat 6, 8, 12, 14, 16, 18, 20, 22, 24, 26, 28, 30, 32, 34, 36 (even nummers) in Nootdorp, Prins Bernhardstraat 1, 3, 5, 9, 11, 15, 17, 19, 25, 25A, 27, 29, 29A, 31, 31A, 33, 33A, 35, 35A, 37, 39 in Nootdorp, Burgemeester Jhr. H. van Dinterstraat 1, 3, 7, 9, 11, 13 (oneven nummers) in Nootdorp en Burgemeester Jhr. H. van Dinterstraat 2, 4, 6, 8, 10, 12, 14, 16, 18, 20, 22, 24 (even nummers) in Nootdorp.</text:p>
            <text:p text:style-name="common-al"/>
            <text:p text:style-name="common-al">Datum besluit: 17-08-2026</text:p>
            <text:p text:style-name="common-al"/>
            <text:p text:style-name="common-al">
            <text:span text:style-name="nadrukvet">Bezwaar maken</text:span>
          </text:p>
            <text:p text:style-name="common-al">Tegen dit besluit kunnen belanghebbenden bezwaar maken bij het college van burgemeester en wethouders van Pijnacker-Nootdorp, Postbus 1, 2640 AA Pijnacker. De bezwaartermijn bedraagt zes weken en gaat in op de dag na de verzenddatum van dit besluit. In het bezwaarschrift moeten staan: uw naam en adres, de datum, tegen welk besluit u bezwaar maakt (vermeld onderwerp, datum en kenmerk besluit) en de reden waarom u bezwaar maakt. Denk er aan om het bezwaarschrift te ondertekenen.</text:p>
            <text:p text:style-name="common-al">Als een spoedeisend belang aanwezig is, dan kan de indiener van een bezwaarschrift ook een verzoek om voorlopige voorziening indienen bij de voorzieningenrechter van de rechtbank. Het adres is: Rechtbank 's-Gravenhage, Sector Bestuursrecht, Postbus 20302, 2500 EH Den Haag, tel. (088) 361 20 26.</text:p>
            <text:p text:style-name="common-al">Het verzoek om een voorlopige voorziening kunt u ook digitaal indienen bij de Rechtbank in Den Haag. Dit kan via http://loket.rechtspraak.nl/bestuursrecht. Daarvoor moet u wel beschikken over een elektronische handtekening (DigiD). Kijk op de genoemde website voor de voorwaarden.</text:p>
            <text:p text:style-name="common-al">Het plan fysiek inzien op het gemeentehuis is niet mogelijk. Wie het plan wil inzien kan het bouwdossierformulier invullen op de website onder verwijzing naar het zaaknummer 1688714. U krijgt het plan dan via email toegestuur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9943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3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3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Pijnacker-Nootdorp</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leende leegstandsvergunning voor tijdelijke verhuur op grond van de leegstandswet, Staedion Prinses Beatrixstraat e/o in Nootdotp</meta:user-defined>
    <meta:user-defined meta:name="DCTERMS.W3CDTF/DCTERMS.available">2026-08-25</meta:user-defined>
    <meta:user-defined meta:name="DCTERMS.W3CDTF/OVERHEIDop.jaargang">2026</meta:user-defined>
    <meta:user-defined meta:name="OVERHEIDop.publicationIssue">399433</meta:user-defined>
    <meta:user-defined meta:name="OVERHEIDop.GmbID/DC.identifier">gmb-2026-399433</meta:user-defined>
    <meta:user-defined meta:name="OVERHEIDop.versieInformatie"/>
  </office:meta>
</office:document-meta>
</file>