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Tsjotter 6, 8501 RG Joure: verleende omgevingsvergunning vervangen van het kozijn aan de voorzijde. (Z.9014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De Tsjotter 6, 8501 RG Joure reguliere procedure</text:span>
          </text:p>
            <text:p text:style-name="common-al">Op 18 augustus 2026 is een omgevingsvergunning verleend voor de De Tsjotter 6, 8501 RG Joure. De vergunning omvat het vervangen van het kozijn aan de voorzijde.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942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1467</meta:user-defined>
    <dc:language>nl</dc:language>
    <meta:user-defined meta:name="OVERHEIDop.locatietype/OVERHEIDop.gebiedsmarkering">Punt</meta:user-defined>
    <meta:user-defined meta:name="DC.title">De Tsjotter 6, 8501 RG Joure: verleende omgevingsvergunning vervangen van het kozijn aan de voorzijde. (Z.901467)</meta:user-defined>
    <meta:user-defined meta:name="DCTERMS.W3CDTF/DCTERMS.available">2026-08-25</meta:user-defined>
    <meta:user-defined meta:name="DCTERMS.W3CDTF/OVERHEIDop.jaargang">2026</meta:user-defined>
    <meta:user-defined meta:name="OVERHEIDop.publicationIssue">399421</meta:user-defined>
    <meta:user-defined meta:name="OVERHEIDop.GmbID/DC.identifier">gmb-2026-399421</meta:user-defined>
    <meta:user-defined meta:name="OVERHEIDop.versieInformatie"/>
  </office:meta>
</office:document-meta>
</file>