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424 - het plaatsen van voorzet ramen  - Omgevingsvergunning - Valkenaarstraat 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424</text:p>
            <text:p text:style-name="common-al">Ontvangstdatum: 17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09</meta:user-defined>
    <meta:user-defined meta:name="DCTERMS.abstract">Gemeente Huizen - Z.473424 - het plaatsen van voorzet ramen  - Omgevingsvergunning - Valkenaarstraat 24</meta:user-defined>
    <dc:language>nl</dc:language>
    <meta:user-defined meta:name="OVERHEIDop.locatietype/OVERHEIDop.gebiedsmarkering">Adres</meta:user-defined>
    <meta:user-defined meta:name="DC.title">Gemeente Huizen - Z.473424 - het plaatsen van voorzet ramen  - Omgevingsvergunning - Valkenaarstraat 24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16</meta:user-defined>
    <meta:user-defined meta:name="OVERHEIDop.GmbID/DC.identifier">gmb-2026-399416</meta:user-defined>
    <meta:user-defined meta:name="OVERHEIDop.versieInformatie"/>
  </office:meta>
</office:document-meta>
</file>