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gemeente Haarlemmermeer, sectie E, perceelnummer 2357, het terrein nabij Venneperweg 497 Nieuw-Vennep - Wijzigen vergunning voor realiseren 42 appartementen - B.V. Timpaan Project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wijzigen van de vergunning met kenmerk 11945589 voor het realiseren van 42 appartementen</text:p>
            <text:p text:style-name="common-al">Aanvrager: B.V. Timpaan Projecten</text:p>
            <text:p text:style-name="common-al">Zaaknummer: OD2026-0048800</text:p>
            <text:p text:style-name="common-al">DSO nummer: 2026072700907</text:p>
            <text:p text:style-name="common-al">Ontvangstdatum aanvraag: 27-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941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1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1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800</meta:user-defined>
    <meta:user-defined meta:name="DCTERMS.abstract">het wijzigen van de vergunning met kenmerk 11945589 voor het realiseren van 42 appartementen</meta:user-defined>
    <dc:language>nl</dc:language>
    <meta:user-defined meta:name="OVERHEIDop.locatietype/OVERHEIDop.gebiedsmarkering">Vlak</meta:user-defined>
    <meta:user-defined meta:name="DC.title">Aanvraag vergunning ontvangen - gemeente Haarlemmermeer, sectie E, perceelnummer 2357, het terrein nabij Venneperweg 497 Nieuw-Vennep - Wijzigen vergunning voor realiseren 42 appartementen - B.V. Timpaan Projecten</meta:user-defined>
    <meta:user-defined meta:name="DCTERMS.W3CDTF/DCTERMS.available">2026-08-25</meta:user-defined>
    <meta:user-defined meta:name="DCTERMS.W3CDTF/OVERHEIDop.jaargang">2026</meta:user-defined>
    <meta:user-defined meta:name="OVERHEIDop.publicationIssue">399414</meta:user-defined>
    <meta:user-defined meta:name="OVERHEIDop.GmbID/DC.identifier">gmb-2026-399414</meta:user-defined>
    <meta:user-defined meta:name="OVERHEIDop.versieInformatie"/>
  </office:meta>
</office:document-meta>
</file>